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idden-Delfland  –   Melding  -  Het verwijderen van asbesthoudende golfplaten aan de Woudelaan 6, 2635 CH Den Hoorn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wijderen van asbesthoudende golfplaten aan de Woudelaan 6, 2635 CH Den Hoorn (23-07-2018) (Z-HZ_SLM-2018-0063)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elfland</text:p>
            </table:table-cell>
            <table:table-cell office:value-type="string" table:style-name="header.C">
              <text:p text:style-name="headerright"><text:span text:style-name="nr">Nr. 167155</text:span><text:line-break/><text:date style:data-style-name="dag" text:fixed="true" text:date-value="2018-08-02"/><text:line-break/><text:date style:data-style-name="jaar" text:fixed="true" text:date-value="2018-08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67155</text:span><text:date style:data-style-name="nicedate" text:fixed="true" text:date-value="2018-08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67155</text:span><text:date style:data-style-name="nicedate" text:fixed="true" text:date-value="2018-08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Gemeente Midden-Delfland  –   Melding  -  Het verwijderen van asbesthoudende golfplaten aan de Woudelaan 6, 2635 CH Den Hoor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8-02</meta:user-defined>
    <meta:user-defined meta:name="OVERHEIDop.publicationIssue">167155</meta:user-defined>
    <meta:user-defined meta:name="OVERHEIDop.GmbID/DC.identifier">gmb-2018-167155</meta:user-defined>
    <meta:user-defined meta:name="OVERHEID.TaxonomieBeleidsagenda/OVERHEID.category">Natuur en milieu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Midden-Delfland</meta:user-defined>
    <meta:user-defined meta:name="OVERHEID.PostcodeHuisnummer/OVERHEIDop.postcodeHuisnummer">2635CH 6</meta:user-defined>
    <meta:user-defined meta:name="OVERHEIDop.woonplaats">Den Hoorn</meta:user-defined>
    <meta:user-defined meta:name="OVERHEIDop.straatnaam">Woudselaan</meta:user-defined>
    <meta:user-defined meta:name="OVERHEIDgvop.Informatietype/DC.type">Overige overheidsinformatie</meta:user-defined>
    <meta:user-defined meta:name="OVERHEID.Gemeente/OVERHEID.authority">Midden-Delfland</meta:user-defined>
    <meta:user-defined meta:name="OVERHEID.Gemeente/DCTERMS.publisher">Midden-Delfland</meta:user-defined>
    <meta:user-defined meta:name="OVERHEID.EPSG28992/DC.spatial">81577 447221</meta:user-defined>
    <meta:user-defined meta:name="OVERHEIDop.versieInformatie"/>
  </office:meta>
</office:document-meta>
</file>