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temmingsplan Heerenveen – Skoatterwâld 2e en 3e fase,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6 juli 2018, het bestemmingsplan Heerenveen – Skoatterwâld 2<text:span text:style-name="sup">e</text:span> en 3<text:span text:style-name="sup">e</text:span> fase, gewijzigd heeft vastgesteld.</text:p>
            <text:p text:style-name="common-al"/>
            <text:p text:style-name="common-al">De globale begrenzing van het plangebied is als volgt: de noordzijde wordt begrensd door de bebouwing aan Het Meer, de oostzijde door de bebouwing aan de Woudsterweg, de zuidzijde door de Prins Bernhardweg en de westzijde door de bebouwing van de 1e fase van Skoatterwâld en de A32.</text:p>
            <text:p text:style-name="common-al"/>
            <text:p text:style-name="common-al">Dit plan is een juridisch-technische actualisatie van het geldende bestemmingsplan en bevat inhoudelijk geen beleidswijzigingen.</text:p>
            <text:p text:style-name="common-al"/>
            <text:p text:style-name="common-al">De gemeenteraad wijzigde bij vaststelling het bestemmingsplan, in die zin dat:</text:p>
            <text:list text:style-name="id1-3-2-1-1-8">
              <text:list-item text:style-override="id1-3-2-1-1-8-1">
                <text:number>1.</text:number>
                <text:p text:style-name="al">op de verbeelding twee bouwgrenzen en de daaraan gekoppelde aanduiding “gevellijn” aan de Domela Nieuwenhuisweg zijn aangepast;</text:p>
              </text:list-item>
              <text:list-item text:style-override="id1-3-2-1-1-8-2">
                <text:number>2.</text:number>
                <text:p text:style-name="al">de bestemming van het bestaande groengebied aan de Schout is gewijzigd in Groen – 1 (in plaats van Wonen – 2 met aanduiding “groen”);</text:p>
              </text:list-item>
              <text:list-item text:style-override="id1-3-2-1-1-8-3">
                <text:number>3.</text:number>
                <text:p text:style-name="al">de maximum bouwhoogte voor één bouwvlak is verlaagd van 12 naar 10 meter;</text:p>
              </text:list-item>
              <text:list-item text:style-override="id1-3-2-1-1-8-4">
                <text:number>4.</text:number>
                <text:p text:style-name="al">de regels voor erf- en terreinafscheidingen in de bestemming ‘Wonen-2’ zijn aangevuld;</text:p>
              </text:list-item>
              <text:list-item text:style-override="id1-3-2-1-1-8-5">
                <text:number>5.</text:number>
                <text:p text:style-name="al">het maximum aantal woningen ter plaatse van de aanduiding ‘overige zone – aantal woningen gebied 6’ is gewijzigd tot ten hoogste 67 (in plaats van ten hoogste 66). </text:p>
              </text:list-item>
            </text:list>
            <text:p text:style-name="common-al"/>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2 augustus 2018, gedurende 6 weken, ter inzage.</text:p>
            <text:p text:style-name="common-al"> </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Skoatterwald2en3-VG01) van het bestemmingsplan. </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 </text:p>
            <text:p text:style-name="common-al">Verder kunnen belanghebbenden gedurende de termijn van ter inzage ligging beroep bij de Afdeling bestuursrechtspraak van de Raad van State instellen tegen wijzigingen die bij de vaststelling in het bestemmingsplan zijn aangebracht.</text:p>
            <text:p text:style-name="common-al"> </text:p>
            <text:p text:style-name="common-al">Beroepschriften moeten worden gericht aan de Afdeling bestuursrechtspraak van de Raad van State, Postbus 20019, 2500 EA, Den Haag. </text:p>
            <text:p text:style-name="common-al">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4106</text:span><text:line-break/><text:date style:data-style-name="dag" text:fixed="true" text:date-value="2018-08-01"/><text:line-break/><text:date style:data-style-name="jaar" text:fixed="true" text:date-value="2018-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64106</text:span><text:date style:data-style-name="nicedate" text:fixed="true" text:date-value="2018-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64106</text:span><text:date style:data-style-name="nicedate" text:fixed="true" text:date-value="2018-08-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Skoatterwâld 2e en 3e fase,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8-01</meta:user-defined>
    <meta:user-defined meta:name="OVERHEIDop.publicationIssue">164106</meta:user-defined>
    <meta:user-defined meta:name="OVERHEIDop.GmbID/DC.identifier">gmb-2018-16410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Skoatterwald2en3-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RP 32</meta:user-defined>
    <meta:user-defined meta:name="OVERHEIDop.woonplaats">Heerenveen</meta:user-defined>
    <meta:user-defined meta:name="OVERHEIDop.straatnaam">Schoterplein</meta:user-defined>
    <meta:user-defined meta:name="OVERHEID.PostcodeHuisnummer/OVERHEIDop.postcodeHuisnummer">8448MT 12</meta:user-defined>
    <meta:user-defined meta:name="OVERHEIDop.straatnaam">Oranje Nassaulaan</meta:user-defined>
    <meta:user-defined meta:name="OVERHEID.PostcodeHuisnummer/OVERHEIDop.postcodeHuisnummer">8448RD 62</meta:user-defined>
    <meta:user-defined meta:name="OVERHEIDop.straatnaam">Domela Nieuwenhuis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755 552644</meta:user-defined>
    <meta:user-defined meta:name="OVERHEID.EPSG28992/DC.spatial">193369 552366</meta:user-defined>
    <meta:user-defined meta:name="OVERHEID.EPSG28992/DC.spatial">192500 552899</meta:user-defined>
    <meta:user-defined meta:name="OVERHEIDop.versieInformatie"/>
  </office:meta>
</office:document-meta>
</file>