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E STRIKEL 20 NE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anbrengen van walbeschoeiing (vervanging) op het perceel De Strikel 20 te Nes  </text:p>
            <text:p text:style-name="common-al">(27-12-2017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85</text:span><text:line-break/><text:date style:data-style-name="dag" text:fixed="true" text:date-value="2018-01-03"/><text:line-break/><text:date style:data-style-name="jaar" text:fixed="true" text:date-value="2018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585</text:span><text:date style:data-style-name="nicedate" text:fixed="true" text:date-value="2018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585</text:span><text:date style:data-style-name="nicedate" text:fixed="true" text:date-value="2018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DE STRIKEL 20 NES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1-03</meta:user-defined>
    <meta:user-defined meta:name="OVERHEIDop.publicationIssue">1585</meta:user-defined>
    <meta:user-defined meta:name="OVERHEIDop.GmbID/DC.identifier">gmb-2018-158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4PV 20</meta:user-defined>
    <meta:user-defined meta:name="OVERHEIDop.woonplaats">Nes</meta:user-defined>
    <meta:user-defined meta:name="OVERHEIDop.straatnaam">De Strikel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5685 563438</meta:user-defined>
    <meta:user-defined meta:name="OVERHEIDop.versieInformatie"/>
  </office:meta>
</office:document-meta>
</file>