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LAWEI 2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dakkapel op het perceel Lawei 25 te Heerenveen  (16-07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7907</text:span><text:line-break/><text:date style:data-style-name="dag" text:fixed="true" text:date-value="2018-07-23"/><text:line-break/><text:date style:data-style-name="jaar" text:fixed="true" text:date-value="2018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57907</text:span><text:date style:data-style-name="nicedate" text:fixed="true" text:date-value="2018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57907</text:span><text:date style:data-style-name="nicedate" text:fixed="true" text:date-value="2018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LAWEI 25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7-23</meta:user-defined>
    <meta:user-defined meta:name="OVERHEIDop.publicationIssue">157907</meta:user-defined>
    <meta:user-defined meta:name="OVERHEIDop.GmbID/DC.identifier">gmb-2018-157907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7AW 25</meta:user-defined>
    <meta:user-defined meta:name="OVERHEIDop.woonplaats">Heerenveen</meta:user-defined>
    <meta:user-defined meta:name="OVERHEIDop.straatnaam">Lawei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0159 552988</meta:user-defined>
    <meta:user-defined meta:name="OVERHEIDop.versieInformatie"/>
  </office:meta>
</office:document-meta>
</file>