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wijzigingsbesluit ‘Camping Tusken de Marren’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met toepassing van het bepaalde in artikel 3.6 lid 1 onder a van de Wet ruimtelijke ordening, met ingang van donderdag 26 juli 2018 voor een periode van zes weken een wijziging van het bestemmingsplan ‘Recreatiezone Akkrum, Tusken de Marren’ in ontwerp ter inzage wordt gelegd.</text:p>
            <text:p text:style-name="common-al">
            <text:span text:style-name="nadrukvet">
              <text:span text:style-name="nadrukcur">Toelichting</text:span>
            </text:span>
          </text:p>
            <text:p text:style-name="common-al">Dit ontwerpwijzigingsbesluit heeft betrekking op het agrarisch gebied dat globaal gelegen is aan de zuidwestkant van Akkrum, ten oosten van het Recreatiepark Tusken de Marren aan de Ljouwerterdyk 63 in Akkrum, grenzend aan de Meinesleat. Het ontwerpbesluit voorziet in een wijziging van de bestemming ‘Agrarisch’ in de bestemming 'Recreatie - Verblijfsrecreatie' ten behoeve van een uitbreiding van het Recreatiepark Tusken de Marren. De uitbreiding betreft 27 kavels, bestaande uit twintig stacaravans en zeven recreatiewoningen. De nieuwe kavels en de te graven watergang sluiten direct aan op de westzijde van het bestaande recreatiepark.</text:p>
            <text:p text:style-name="common-al">
            <text:span text:style-name="nadrukvet">
              <text:span text:style-name="nadrukcur">Inzage</text:span>
            </text:span>
          </text:p>
            <text:p text:style-name="common-al">Het ontwerpwijzigingsbesluit en bijbehorende stukken kunt u gedurende de hiervoor genoemde termijn digitaal inzien op de website http://www.ruimtelijkeplannen.nl. Op deze website selecteert u het tabblad ‘Bestemmingsplannen’, waarna u de mogelijkheid heeft om de stukken op te roepen via het invullen van de locatie, de naam of het planID-nummer van het ontwerpwijzigingsplan (NL.IMRO.0074.WP1TdmarrenAK-OW01).</text:p>
            <text:p text:style-name="common-al">Tevens kunt u de papieren versie van het ontwerpwijzigingsplan inzien tijdens openingsuren in het gemeentehuis (centrale receptie), Crackstraat 2 te Heerenveen. Bij verschillen tussen de digitale en de papieren versie van het ontwerpwijzigingsplan is de digitale versie van het plan doorslaggevend.</text:p>
            <text:p text:style-name="common-al">
            <text:span text:style-name="nadrukvet">
              <text:span text:style-name="nadrukcur">Zienswijzen </text:span>
            </text:span>
          </text:p>
            <text:p text:style-name="last-al">Gedurende de termijn van terinzageligging kan iedereen zowel schriftelijk als mondeling bij het college een zienswijze kenbaar maken op het ontwerpbesluit:</text:p>
            <text:list text:style-name="id1-3-2-1-1-9">
              <text:list-item text:style-override="id1-3-2-1-1-9-1">
                <text:number>1.</text:number>
                <text:p text:style-name="al">Schriftelijke zienswijzen moeten worden gericht aan het college van burgemeester en wethouders van Heerenveen, Postbus 15.000, 8440 GA HEERENVEEN. Een schriftelijke zienswijze dient de volgende informatie te bevatten: naam, adres en handtekening van de indiener, datum en redenen van de zienswijze. Het is niet mogelijk om per e-mail een zienswijze in te dienen;</text:p>
              </text:list-item>
            </text:list>
            <text:list text:style-name="id1-3-2-1-1-10">
              <text:list-item text:style-override="id1-3-2-1-1-10-1">
                <text:number>2.</text:number>
                <text:p text:style-name="al">Om een mondelinge zienswijze kenbaar te maken, kunt u contact opnemen met Anke Beeksma van de afdeling Ruimtelijke Ontwikkeling op telefoonnummer 14 0513.</text:p>
              </text:list-item>
            </text:list>
            <text:p text:style-name="tekst_bottom"/>
          </text:section>
        </text:section>
        <text:section text:name="zakelijke-mededeling-sluiting_id1-3-2-2" text:style-name="zakelijke-mededeling-sluiting">
          <text:section text:name="gegeven_id1-3-2-2-1" text:style-name="gegeven">
            <text:p text:style-name="dagtekening">
            <text:span text:style-name="plaats">[Heerenveen]</text:span>
            <text:span text:style-name="datum">[25 juli 2018]</text:span>
          </text:p>
          </text:section>
          <text:section text:name="ondertekening_id1-3-2-2-2"/>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7532</text:span><text:line-break/><text:date style:data-style-name="dag" text:fixed="true" text:date-value="2018-07-25"/><text:line-break/><text:date style:data-style-name="jaar" text:fixed="true" text:date-value="2018-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57532</text:span><text:date style:data-style-name="nicedate" text:fixed="true" text:date-value="2018-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57532</text:span><text:date style:data-style-name="nicedate" text:fixed="true" text:date-value="2018-07-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besluit ‘Camping Tusken de Marren’ Akkrum</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7-25</meta:user-defined>
    <meta:user-defined meta:name="OVERHEIDop.publicationIssue">157532</meta:user-defined>
    <meta:user-defined meta:name="OVERHEIDop.GmbID/DC.identifier">gmb-2018-157532</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WP1TdmarrenAK-OW01</meta:user-defined>
    <meta:user-defined meta:name="OVERHEIDop.referentienummer">ontwerp-wijzigingsplan Camping Tusken de Marren</meta:user-defined>
    <meta:user-defined meta:name="DCTERMS.abstract">ontwerp-wijzigingsplan Camping Tusken de Marren, Akkrum</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91MK 62</meta:user-defined>
    <meta:user-defined meta:name="OVERHEIDop.woonplaats">Akkrum</meta:user-defined>
    <meta:user-defined meta:name="OVERHEIDop.straatnaam">Meinesleatwei</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84025 562465</meta:user-defined>
    <meta:user-defined meta:name="OVERHEIDop.versieInformatie"/>
  </office:meta>
</office:document-meta>
</file>