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</office:automatic-styles>
  <office:body>
    <office:text>
      <text:p text:style-name="new_page_staatscourant"/>
      <text:p text:style-name="single-kop-titel">Verlenging beslistermijn omgevingsvergunning, het bouwen van een   overkapping ten behoeve van het stallen van fietsen, Edmond Audranstraat   1-130 te Utrecht, HZ_WABO-18-107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/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row table:style-name="row">
                  <table:table-cell table:style-name="entry" table:number-rows-spanned="1" table:number-columns-spanned="3">
                    <text:p text:style-name="table_al">
                      <text:span text:style-name="nadrukvet">Edmond Audranstraat 1-130 te Utrech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HZ_WABO-18-10772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oelichting: Het bouwen van een overkapping ten behoeve van het   stallen van fietsen</text:p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Besluit tot verlenging beslistermijn met 6 weken</text:p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Rechtsmiddel: geen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9469</text:span><text:line-break/><text:date style:data-style-name="dag" text:fixed="true" text:date-value="2018-07-12"/><text:line-break/><text:date style:data-style-name="jaar" text:fixed="true" text:date-value="2018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49469</text:span><text:date style:data-style-name="nicedate" text:fixed="true" text:date-value="2018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49469</text:span><text:date style:data-style-name="nicedate" text:fixed="true" text:date-value="2018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  overkapping ten behoeve van het stallen van fietsen, Edmond Audranstraat   1-130 te Utrecht, HZ_WABO-18-1077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7-12</meta:user-defined>
    <meta:user-defined meta:name="OVERHEIDop.publicationIssue">149469</meta:user-defined>
    <meta:user-defined meta:name="OVERHEIDop.GmbID/DC.identifier">gmb-2018-14946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43BG 65</meta:user-defined>
    <meta:user-defined meta:name="OVERHEIDop.woonplaats">Utrecht</meta:user-defined>
    <meta:user-defined meta:name="OVERHEIDop.straatnaam">Edmond Audranstraat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0729 457165</meta:user-defined>
    <meta:user-defined meta:name="OVERHEIDop.versieInformatie"/>
  </office:meta>
</office:document-meta>
</file>