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rzitting van de Commissie bezwaarschriften op maandag 16 juli 20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9.10 uur behandeling bezwaarschrift over de weigering van een vergunning voor een kansspelautomaat op de locatie Jister 53 te Heerenveen</text:p>
            <text:p text:style-name="common-al"/>
            <text:p text:style-name="common-al">19.30 uur behandeling bezwaarschrift over het verlenen van een omgevingsvergunning voor een tijdelijk parkeerterrein naast Van Helomalaan 4 te Heerenveen</text:p>
            <text:p text:style-name="common-al"/>
            <text:p text:style-name="common-al">19.50 uur behandeling bezwaarschriften over het verlenen van een omgevingsvergunning voor het veranderen van een woning in 12 wooneenheden op de locatie Leeuwarderstraatweg 220 te Nieuwebrug</text:p>
            <text:p text:style-name="common-al"/>
            <text:p text:style-name="common-al">20.20 uur behandeling bezwaarschriften over de afwijzing van de aanvraag tot vaststelling van een uitwerkings- en wijzigingsplan voor de gronden aan de A32 bij de afslag Skoatterwâld-Oranjewoud ter hoogte van de Oranje-Nassaulaan</text:p>
            <text:p text:style-name="common-al"/>
            <text:p text:style-name="common-al"/>
            <text:p text:style-name="last-al">De hoorzitting vindt plaats in het gemeentehuis van Heerenveen. De tijden zijn onder voorbehoud. Voor informatie kunt u contact opnemen met het secretariaat van de Commissie bezwaarschriften door te bellen naar 14 0513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7245</text:span><text:line-break/><text:date style:data-style-name="dag" text:fixed="true" text:date-value="2018-07-10"/><text:line-break/><text:date style:data-style-name="jaar" text:fixed="true" text:date-value="2018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47245</text:span><text:date style:data-style-name="nicedate" text:fixed="true" text:date-value="2018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47245</text:span><text:date style:data-style-name="nicedate" text:fixed="true" text:date-value="2018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Hoorzitting van de Commissie bezwaarschriften op maandag 16 juli 20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7-10</meta:user-defined>
    <meta:user-defined meta:name="OVERHEIDop.publicationIssue">147245</meta:user-defined>
    <meta:user-defined meta:name="OVERHEIDop.GmbID/DC.identifier">gmb-2018-14724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