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Gooilandlaan 5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12 juli 2018, gedurende 6 weken, voor iedereen ter inzage ligt het ontwerp-bestemmingsplan Heerenveen – Gooilandlaan 57, met bijbehorende stukken. </text:p>
            <text:p text:style-name="common-al">
            <text:span text:style-name="nadrukvet">Ontwerp-bestemmingsplan </text:span>
          </text:p>
            <text:p text:style-name="common-al">Het ontwerp-bestemmingsplan heeft globaal betrekking op het perceel Gooilandlaan 57 te Heerenveen. Het perceel ligt met de zuidwestzijde naar de Gooilandlaan en wordt aan de overige zijden begrensd door de Naardermeerstraat. Op het perceel stond voorheen de Duisterhoutschool. Deze is gesloopt. Het bestemmingsplan maakt de bouw mogelijk van 14 gezinswoningen op dit perceel. </text:p>
            <text:p text:style-name="common-al">
            <text:span text:style-name="nadrukvet">Inzage </text:span>
          </text:p>
            <text:p text:style-name="common-al">Het ontwerp-bestemmingsplan kan worden ingezien op de website <text:a xlink:href="http://www.ruimtelijkeplannen.nl/" xlink:type="simple">www.ruimtelijkeplannen.nl</text:a>. Op deze website selecteert u het tabblad “Bestemmingsplannen”, waarna u de mogelijkheid heeft het ontwerp-bestemmingsplan en de bijbehorende stukken op te roepen door het invullen van de locatie, de naam of het planid-nummer (NL.IMRO.0074.HVNGooilandlaan57-ON01).</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common-al">Om mondelinge zienswijzen in te dienen kan tijdens kantooruren contact worden opgenomen met Gerrit Haanstra, telefoon (0513) 61 77 40.</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4392</text:span><text:line-break/><text:date style:data-style-name="dag" text:fixed="true" text:date-value="2018-07-11"/><text:line-break/><text:date style:data-style-name="jaar" text:fixed="true" text:date-value="2018-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4392</text:span><text:date style:data-style-name="nicedate" text:fixed="true" text:date-value="2018-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4392</text:span><text:date style:data-style-name="nicedate" text:fixed="true" text:date-value="2018-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Gooilandlaan 57</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11</meta:user-defined>
    <meta:user-defined meta:name="OVERHEIDop.publicationIssue">144392</meta:user-defined>
    <meta:user-defined meta:name="OVERHEIDop.GmbID/DC.identifier">gmb-2018-14439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HVNGooilandlaan57-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BR 23</meta:user-defined>
    <meta:user-defined meta:name="OVERHEIDop.woonplaats">Heerenveen</meta:user-defined>
    <meta:user-defined meta:name="OVERHEIDop.straatnaam">Naardermeerstraat</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025 550656</meta:user-defined>
    <meta:user-defined meta:name="OVERHEIDop.versieInformatie"/>
  </office:meta>
</office:document-meta>
</file>