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Heerenveen – Tellepark 2017,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8 mei 2018, het bestemmingsplan Heerenveen – Tellepark 2017, gewijzigd heeft vastgesteld.</text:p>
            <text:p text:style-name="common-al"/>
            <text:p text:style-name="common-al">Het bestemmingsplan heeft globaal betrekking op gronden tussen de Europalaan en de Meineszstraat te Heerenveen. Het gebied wordt aan de noordkant begrensd door Trinitas en aan de zuidkant door het appartementengebouw Tellepark en woonzorgcentrum Marijke Hiem. Het bestemmingsplan maakt de bouw mogelijk van drie appartementengebouwen tussen Trinitas en het appartementengebouw Tellepark. Ter plaatse van de voormalige scholen Letterbeam en Petraschool worden gezinswoningen en een bijzondere woonvorm toegelaten.</text:p>
            <text:p text:style-name="common-al"/>
            <text:p text:style-name="common-al">De gemeenteraad wijzigde bij vaststelling het bestemmingsplan met de mogelijkheid om een bijzondere woonvorm op een groter gebied toe te staan.</text:p>
            <text:p text:style-name="common-al">De wijzigingen hebben betrekking op:</text:p>
            <text:p text:style-name="common-al"/>
            <text:list text:style-name="id1-3-2-1-1-8">
              <text:list-item text:style-override="id1-3-2-1-1-8-1">
                <text:number>1.</text:number>
                <text:p text:style-name="al">de regels van de bestemming Wonen (artikel 5), in die zin dat lid 5.1, 5.2.1 en 5.4 zijn gewijzigd met het oog op het toelaten van een bijzondere woonvorm binnen het gehele bestemmingsvlak, maar wel met de beperking dat een bijzondere woonvorm al dan niet in combinatie met maatschappelijke voorzieningen niet meer dan 50% van het bestemmingsvlak mag beslaan;</text:p>
              </text:list-item>
              <text:list-item text:style-override="id1-3-2-1-1-8-2">
                <text:number>2.</text:number>
                <text:p text:style-name="al">de verbeelding (plankaart), in die zin dat de functieaanduiding “zorginstelling” is verwijderd; </text:p>
              </text:list-item>
              <text:list-item text:style-override="id1-3-2-1-1-8-3">
                <text:number>3.</text:number>
                <text:p text:style-name="al">de bijlage 2 van de regels, in die zin dat de parkeernormen Heerenveen Overig van toepassing is.</text:p>
                <text:p text:style-name="al"> </text:p>
              </text:list-item>
            </text:list>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5 juli 2018, gedurende 6 weken, ter inzage.</text:p>
            <text:p text:style-name="common-al"> </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Tellepark2017‐VG01) van het bestemmingsplan. </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n geen zienswijzen naar voren hebben gebracht, kunnen gedurende de termijn van ter inlage ligging (beroepstermijn) tegen het vastgestelde bestemmingsplan beroep instellen bij de afdeling bestuursrechtspraak van de Raad van State.</text:p>
            <text:p text:style-name="common-al"/>
            <text:p text:style-name="common-al">Verder kunnen belanghebbenden gedurende de termijn van ter inzage ligging beroep bij de Afdeling bestuursrechtspraak van de Raad van State instellen tegen wijzigingen die bij vaststelling in het bestemmingsplan zijn aangebracht.</text:p>
            <text:p text:style-name="common-al">
            <text:span text:style-name="nadrukondlijn"/> </text:p>
            <text:p text:style-name="common-al">Beroepschriften moeten worden gericht aan de Afdeling bestuursrechtspraak van de Raad van State, Postbus 20019, 2500 EA, Den Haag. </text:p>
            <text:p text:style-name="common-al">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p text:style-name="common-al">
            <text:span text:style-name="nadrukvet">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593</text:span><text:line-break/><text:date style:data-style-name="dag" text:fixed="true" text:date-value="2018-07-04"/><text:line-break/><text:date style:data-style-name="jaar" text:fixed="true" text:date-value="2018-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593</text:span><text:date style:data-style-name="nicedate" text:fixed="true" text:date-value="2018-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593</text:span><text:date style:data-style-name="nicedate" text:fixed="true" text:date-value="2018-07-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Tellepark 2017,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04</meta:user-defined>
    <meta:user-defined meta:name="OVERHEIDop.publicationIssue">140593</meta:user-defined>
    <meta:user-defined meta:name="OVERHEIDop.GmbID/DC.identifier">gmb-2018-140593</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k2017-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meta:user-defined>
    <meta:user-defined meta:name="OVERHEIDop.woonplaats">Heerenveen</meta:user-defined>
    <meta:user-defined meta:name="OVERHEIDop.straatnaam">Coehoorn van Scheltinga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513 552210</meta:user-defined>
    <meta:user-defined meta:name="OVERHEIDop.versieInformatie"/>
  </office:meta>
</office:document-meta>
</file>