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</office:automatic-styles>
  <office:body>
    <office:text>
      <text:p text:style-name="new_page_staatscourant"/>
      <text:p text:style-name="single-kop-titel">Afgehandelde omgevingsvergunning, het bouwen van een vrijstaande   woning, Edmond Audranstraat 245 (Hoflaan kavel 6) te Utrecht,   HZ_WABO-18-101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Edmond Audranstraat 245 (Hoflaan kavel 6) te Utrech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Z_WABO-18-1017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oelichting: Het bouwen van een vrijstaande won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atum besluit: 08-06-2018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rzenddatum/bekendmaking besluit: 12-6-2018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sluit: Verleend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zwaar ma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n dit besluit kunt u bezwaar maken. Een bezwaarschrift moet   binnen 6 weken ingediend worden. Deze termijn gaat in op de dag na de   bekendmaking van het besluit aan de aanvrager.           Dit kan online via www.utrecht.nl/bezwaar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ls u schriftelijk bezwaar wilt maken per brief, dan kunt u uw   bezwaarschrift sturen naar het College van burgemeester en wethouders,   afdeling Juridische Zaken, Postbus 16200, 3500 CE Utrecht. In het  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tukken inzi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ilt u deze aanvraag met de stukken die daarbij horen inzien?   Dat kan als volgt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ijk op deze webpagina in de linker kolom of er bijlagen staan  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E-mail naar bekendmakingen@utrecht.nl de volgende gegevens:   het kenmerk van deze aanvraag, uw naam, adres en telefoonnummer, en welke  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om naar het Stadskantoor en maak hiervoor een balie-afspraak   via www.utrecht.nl/afspraakplannenbekijken.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6826</text:span><text:line-break/><text:date style:data-style-name="dag" text:fixed="true" text:date-value="2018-06-15"/><text:line-break/><text:date style:data-style-name="jaar" text:fixed="true" text:date-value="2018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26826</text:span><text:date style:data-style-name="nicedate" text:fixed="true" text:date-value="2018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26826</text:span><text:date style:data-style-name="nicedate" text:fixed="true" text:date-value="2018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vrijstaande   woning, Edmond Audranstraat 245 (Hoflaan kavel 6) te Utrecht,   HZ_WABO-18-1017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6-15</meta:user-defined>
    <meta:user-defined meta:name="OVERHEIDop.publicationIssue">126826</meta:user-defined>
    <meta:user-defined meta:name="OVERHEIDop.GmbID/DC.identifier">gmb-2018-126826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43BH 227</meta:user-defined>
    <meta:user-defined meta:name="OVERHEIDop.woonplaats">Utrecht</meta:user-defined>
    <meta:user-defined meta:name="OVERHEIDop.straatnaam">Edmond Audranstraat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0785 457182</meta:user-defined>
    <meta:user-defined meta:name="OVERHEIDop.versieInformatie"/>
  </office:meta>
</office:document-meta>
</file>