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droneverbodi986ffd15-05ee-4bd4-a58b-c24f3b47e0fc.gif" manifest:media-type="image/gif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oodbevel verbod modelvliegen/drones tijdens Pinkpop 2018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burgemeester van de gemeente Landgraaf, overwegende </text:p>
            <text:p text:style-name="al"/>
            <text:p text:style-name="al">dat het gebruik van modelvliegtuigen of drones nabij of boven het Megalandterrein te Landgraaf ten tijde van het Pinkpopfestival 2018 hinderlijk is en/of gevaar kan opleveren voor bezoekers en/of artiesten en/of medewerkers van de festivalorganisatie en/of medewerkers van hulpdiensten;</text:p>
            <text:p text:style-name="al"/>
            <text:p text:style-name="al">dat hierdoor de veiligheid van de in het gebied (<text:span text:style-name="nadrukcur">festivalterrein Megaland en evenemententerrein, en/of</text:span><text:span text:style-name="nadrukcur">omgeving</text:span>) verblijvende personen ernstig wordt bedreigd;</text:p>
            <text:p text:style-name="al"/>
            <text:p text:style-name="al">dat het in dit verband noodzakelijk is ter handhaving van de openbare orde en ter beperking van het gevaar voor personen een algemeen verbindend voorschrift te geven;</text:p>
            <text:p text:style-name="al"/>
            <text:p text:style-name="al">dat enkel de bepalingen volgens de Regeling modelvliegen onvoldoende zekerheid bieden om gevaar, hinder of overlast tegen te gaan;</text:p>
            <text:p text:style-name="al"/>
            <text:p text:style-name="al">gelet op artikel 175 Gemeentewet</text:p>
            <text:p text:style-name="al"/>
            <text:p text:style-name="al">besluit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1. tot het geven van het volgende noodbevel: </text:p>
            <text:p text:style-name="al">Het is verboden om een luchtvaartuig, als bedoeld in artikel 1 onder a en b van de Regeling modelvliegen (2015) op of aan de openbare weg voor handen te hebben.</text:p>
            <text:p text:style-name="al">2. Dit verbod geldt in het gebied dat op de plattegrond bij dit besluit is gemarkeerd.</text:p>
            <text:p text:style-name="al">3. Dit verbod is van kracht van 15 juni 2018 00.00 uur tot en met 17 juni 2018 00.00 uur.</text:p>
            <text:p text:style-name="al"/>
            <text:p text:style-name="al"/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Landgraaf, 13 juni 2018</text:span></text:p>
            <text:p><text:span text:style-name="functie">De Burgemeester van Landgraaf,</text:span></text:p>
            <text:p><text:span text:style-name="functie"/></text:p>
            <text:p><text:span text:style-name="functie"/></text:p>
            <text:p><text:span text:style-name="functie">Mr. R.J.H. Vlecken</text:span></text:p>
          </text:section>
        </text:section>
        <text:section text:name="bijlage_id1-3-2-4" text:style-name="bijlage">
          <text:p text:style-name="bijlage_top"/>
          <text:p text:style-name="hoofdstuk_kop"><text:span text:style-name="label">Bijlage</text:span> <text:span text:style-name="nr">1</text:span> Plattegrond</text:p>
          <text:p text:style-name="al">
          <draw:frame><draw:text-box><text:section text:name="plaatje_id1-3-2-4-2-1" text:style-name="plaatje">
            <text:p text:style-name="illustratie_id1-3-2-4-2-1-1"><draw:frame draw:style-name="illustratie_id1-3-2-4-2-1-1" text:anchor-type="paragraph" svg:width="150mm" svg:height="140mm"><draw:image xlink:href="Pictures/droneverbodi986ffd15-05ee-4bd4-a58b-c24f3b47e0fc.gif" xlink:type="simple"/></draw:frame></text:p>
          </text:section></draw:text-box></draw:frame>
        </text:p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4-2-1-1" style:parent-style-name="Standard">
      <style:paragraph-properties style:line-spacing="0mm" style:text-autospace="none" ofo:line-height="0.001cm"/>
    </style:style>
    <style:style style:family="graphic" style:name="illustratie_id1-3-2-4-2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graaf</text:p>
            </table:table-cell>
            <table:table-cell office:value-type="string" table:style-name="header.C">
              <text:p text:style-name="headerright"><text:span text:style-name="nr">Nr. 122958</text:span><text:line-break/><text:date style:data-style-name="dag" text:fixed="true" text:date-value="2018-06-13"/><text:line-break/><text:date style:data-style-name="jaar" text:fixed="true" text:date-value="2018-06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22958</text:span><text:date style:data-style-name="nicedate" text:fixed="true" text:date-value="2018-06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22958</text:span><text:date style:data-style-name="nicedate" text:fixed="true" text:date-value="2018-06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Noodbevel verbod modelvliegen/drones tijdens Pinkpop 2018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6-13</meta:user-defined>
    <meta:user-defined meta:name="OVERHEIDop.publicationIssue">122958</meta:user-defined>
    <meta:user-defined meta:name="OVERHEIDop.GmbID/DC.identifier">gmb-2018-122958</meta:user-defined>
    <meta:user-defined meta:name="OVERHEID.TaxonomieBeleidsagenda/OVERHEID.category">Openbare orde en veiligheid | Organisatie en beleid</meta:user-defined>
    <meta:user-defined meta:name="OVERHEID.Gemeente/DC.spatial">Landgraaf</meta:user-defined>
    <meta:user-defined meta:name="DC.source">artikel 175, eerste lid, van de Gemeentewet;1.0:c:BWBR0005416&amp;artikel=175&amp;lid=1&amp;g=2018-01-01</meta:user-defined>
    <meta:user-defined meta:name="DCTERMS.abstract">Droneverbod Pinkpop 2018</meta:user-defined>
    <meta:user-defined meta:name="DCTERMS.alternative">Droneverbod Pinkpop 2018</meta:user-defined>
    <meta:user-defined meta:name="OVERHEID.Organisatietype/OVERHEID.organisationType">gemeente</meta:user-defined>
    <meta:user-defined meta:name="OVERHEID.Informatietype/DC.type">officiële publicatie</meta:user-defined>
    <meta:user-defined meta:name="OVERHEID.Gemeente/DC.creator">Landgraaf</meta:user-defined>
    <dc:language>nl</dc:language>
    <meta:user-defined meta:name="OVERHEIDgvop.Informatietype/DC.type">Overige besluiten van algemene strekking</meta:user-defined>
    <meta:user-defined meta:name="OVERHEID.Gemeente/DCTERMS.publisher">Landgraaf</meta:user-defined>
    <meta:user-defined meta:name="OVERHEID.Gemeente/OVERHEID.authority">Landgraaf</meta:user-defined>
    <meta:user-defined meta:name="OVERHEIDop.versieInformatie"/>
  </office:meta>
</office:document-meta>
</file>