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8 juni</text:span><text:span text:style-name="nadrukvet"> 2018 om 20.00 uur </text:span>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 28 mei 2018</text:p>
            <text:p text:style-name="common-al">5. Lijst ingekomen stukken</text:p>
            <text:p text:style-name="common-al">6. Themarekening 2017</text:p>
            <text:p text:style-name="common-al">7. Verzamelbesluit financiële mutaties 2018-2</text:p>
            <text:p text:style-name="common-al">8. (Ontwerp)verklaring van geen bedenkingen naast Oudeschouw 6 Akkrum</text:p>
            <text:p text:style-name="common-al">9. Bestemmingsplan Heerenveen - It Fean Plantsoen</text:p>
            <text:p text:style-name="common-al">10. Bestemmingsplan Heerenveen - Oranjewoud Wonen</text:p>
            <text:p text:style-name="common-al">11. Beleidsaddendum en Verordening o.g.v. de Wet maatschappelijke ondersteuning 2015</text:p>
            <text:p text:style-name="common-al">12. Jaarrekening 2017 en Begroting 2019 GR SW Fryslân</text:p>
            <text:p text:style-name="common-al">13. Begroting 2019 en meerjarenraming 2020-2022 Hûs en Hiem</text:p>
            <text:p text:style-name="common-al">14. Begroting 2019 en meerjarenraming 2020-2022 Recreatieschap Marrekrite</text:p>
            <text:p text:style-name="common-al">15. Sluiting</text:p>
            <text:p text:style-name="common-al"/>
            <text:p text:style-name="common-al"/>
            <text:p text:style-name="common-al">Achterliggende stukken kunt u vinden op de website van de gemeenteraad: <text:a xlink:href="https://www.heerenveen.nl/gemeentebestuur/gemeenteraad/gemeenteraad/" xlink:type="simple">https://www.heerenveen.nl/gemeentebestuur/gemeenteraad/gemeenteraad/</text:a>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5792</text:span><text:line-break/><text:date style:data-style-name="dag" text:fixed="true" text:date-value="2018-06-11"/><text:line-break/><text:date style:data-style-name="jaar" text:fixed="true" text:date-value="2018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92</text:span><text:date style:data-style-name="nicedate" text:fixed="true" text:date-value="2018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92</text:span><text:date style:data-style-name="nicedate" text:fixed="true" text:date-value="2018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11</meta:user-defined>
    <meta:user-defined meta:name="OVERHEIDop.publicationIssue">115792</meta:user-defined>
    <meta:user-defined meta:name="OVERHEIDop.GmbID/DC.identifier">gmb-2018-115792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