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7 juni 2018</text:p>
            <text:p text:style-name="tussenkopcur">Tijd: 19.30 – 21.00 uur</text:p>
            <text:p text:style-name="tussenkopcur">Plaats: Vergaderkamer 12/13, gemeentehuis Heerenveen</text:p>
            <text:p text:style-name="tussenkopcur">Voorafgaand aan de vergadering presenteert het Longfonds Heerenveen haar campagne om 19.30 uur. Daarna volgt de agenda. 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 Besluitenlijst van de openbare vergadering van 17 me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Beleidsaddendum en Verordening o.g.v. de Wet maatschappelijke ondersteuning 2015 (raad 18 juni 2018)</text:p>
            <text:p text:style-name="common-al">7. Toelichting door de heer A. Bonnema over de stappen in de transitie van Caparis</text:p>
            <text:p text:style-name="common-al">8. Veiligheid op school: de ontwikkeling van het IKC</text:p>
            <text:p text:style-name="common-al">9. Memo stand van zaken onderwerpen uit de commissie Samenlevingszaken (n.a.v. commissie Saza 17 mei 2018)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788</text:span><text:line-break/><text:date style:data-style-name="dag" text:fixed="true" text:date-value="2018-06-04"/><text:line-break/><text:date style:data-style-name="jaar" text:fixed="true" text:date-value="2018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8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88</text:span><text:date style:data-style-name="nicedate" text:fixed="true" text:date-value="2018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04</meta:user-defined>
    <meta:user-defined meta:name="OVERHEIDop.publicationIssue">115788</meta:user-defined>
    <meta:user-defined meta:name="OVERHEIDop.GmbID/DC.identifier">gmb-2018-11578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