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COMMISSIE R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Datum : Donderdag 7 juni 2018</text:p>
            <text:p text:style-name="tussenkopcur">Tijd: 19.00 uur – 20.15 uur</text:p>
            <text:p text:style-name="tussenkopcur">Plaats: Raadszaal gemeentehuis Heerenveen</text:p>
            <text:p text:style-name="tussenkopcur">
            <text:span text:style-name="nadrukvet">Agenda:</text:span>
          </text:p>
            <text:p text:style-name="common-al"/>
            <text:p text:style-name="common-al">1. Opening</text:p>
            <text:p text:style-name="common-al">2. Vaststelling agenda</text:p>
            <text:p text:style-name="common-al">3a. Besluitenlijst van de openbare vergadering van 17 mei 2018</text:p>
            <text:p text:style-name="common-al">3b. Toezeggingen / LTA</text:p>
            <text:p text:style-name="common-al">3c. Actualiteit gaswinning</text:p>
            <text:p text:style-name="common-al">4. Mededelingen / ingekomen stukken</text:p>
            <text:p text:style-name="common-al">5. Rondvraag</text:p>
            <text:p text:style-name="common-al">6. (Ontwerp)verklaring van geen bedenkingen naast Oudeschouw 6 Akkrum (raad 18 juni 2018)</text:p>
            <text:p text:style-name="common-al">7. Bestemmingsplan Heerenveen - It Fean Plantsoen (raad 18 juni 2018)</text:p>
            <text:p text:style-name="common-al">8. Bestemmingsplan Heerenveen - Oranjewoud Wonen (raad 18 juni 2018)</text:p>
            <text:p text:style-name="common-al">9. Sluiting</text:p>
            <text:p text:style-name="common-al"/>
            <text:p text:style-name="common-al"/>
            <text:p text:style-name="common-al">Inspreken op agendapunten is mogelijk. Indien u hiervan gebruik wilt maken vragen wij u om dit te melden via e-mailbericht aan <text:a xlink:href="mailto:griffie@heerenveen.nl" xlink:type="simple">griffie@heerenveen.nl</text:a> (uiterlijk om 12.00 uur op de dag van de vergadering).</text:p>
            <text:p text:style-name="common-al">Achterliggende stukken kunt u vinden op de website van de gemeenteraad: <text:a xlink:href="https://www.heerenveen.nl/gemeentebestuur/gemeenteraad/gemeenteraad/" xlink:type="simple">https://www.heerenveen.nl/gemeentebestuur/gemeenteraad/gemeenteraad/</text:a>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15784</text:span><text:line-break/><text:date style:data-style-name="dag" text:fixed="true" text:date-value="2018-06-04"/><text:line-break/><text:date style:data-style-name="jaar" text:fixed="true" text:date-value="2018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115784</text:span><text:date style:data-style-name="nicedate" text:fixed="true" text:date-value="2018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115784</text:span><text:date style:data-style-name="nicedate" text:fixed="true" text:date-value="2018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COMMISSIE ROM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6-04</meta:user-defined>
    <meta:user-defined meta:name="OVERHEIDop.publicationIssue">115784</meta:user-defined>
    <meta:user-defined meta:name="OVERHEIDop.GmbID/DC.identifier">gmb-2018-115784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