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COMMISSIE AZ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Datum : Donderdag 7 juni 2018</text:p>
            <text:p text:style-name="tussenkopcur">Tijd: 20.30 – 22.00 uur </text:p>
            <text:p text:style-name="tussenkopcur">Plaats: Raadszaal, gemeentehuis Heerenveen</text:p>
            <text:p text:style-name="tussenkopcur">
            <text:span text:style-name="nadrukvet">Agenda</text:span>:</text:p>
            <text:p text:style-name="common-al"/>
            <text:p text:style-name="common-al">1. Opening</text:p>
            <text:p text:style-name="common-al">2.. Vaststelling agenda</text:p>
            <text:p text:style-name="common-al">3a. Besluitenlijst van de openbare vergadering van 17 mei 2018</text:p>
            <text:p text:style-name="common-al">3b. Toezeggingen / LTA</text:p>
            <text:p text:style-name="common-al">4. Mededelingen / ingekomen stukken</text:p>
            <text:p text:style-name="common-al">5. Rondvraag</text:p>
            <text:p text:style-name="common-al">6. Rapport van bevindingen accountant</text:p>
            <text:p text:style-name="common-al"> a. Inleiding door accountant: toelichting aan de hand van bevindingen;</text:p>
            <text:p text:style-name="common-al"> b. Vragenronde aan de accountant</text:p>
            <text:p text:style-name="common-al">7. Verduidelijking/toelichting op antwoorden n.a.v. technische vragen</text:p>
            <text:p text:style-name="common-al">8. Themarekening 2017 (raad 18 juni 2018)</text:p>
            <text:p text:style-name="common-al">9. Verzamelbesluit financiële mutaties 2018-2 (raad 18 juni 2018)</text:p>
            <text:p text:style-name="common-al">10. Jaarrekening 2017 en Begroting 2019 GR SW Fryslân (raad 18 juni 2018)</text:p>
            <text:p text:style-name="common-al">11. Begroting 2019 en meerjarenraming 2020-2022 Hûs en Hiem (raad 18 juni 2018)</text:p>
            <text:p text:style-name="common-al">12. Begroting 2019 en meerjarenraming 2020-2022 Recreatieschap Marrekrite (raad 18 juni 2018)</text:p>
            <text:p text:style-name="common-al">13. Sluiting</text:p>
            <text:p text:style-name="common-al"/>
            <text:p text:style-name="common-al">Inspreken op agendapunten is mogelijk. Indien u hiervan gebruik wilt maken vragen wij u om dit te melden via e-mailbericht aan griffie@heerenveen.nl (uiterlijk om 12.00 uur op de dag van de vergadering).</text:p>
            <text:p text:style-name="common-al">Achterliggende stukken kunt u vinden op de website van de gemeenteraad: <text:a xlink:href="https://ibabsonline.eu/Kalender.aspx?site=Heerenveen" xlink:type="simple">https://ibabsonline.eu/Kalender.aspx?site=Heerenveen</text:a>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15782</text:span><text:line-break/><text:date style:data-style-name="dag" text:fixed="true" text:date-value="2018-06-04"/><text:line-break/><text:date style:data-style-name="jaar" text:fixed="true" text:date-value="2018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115782</text:span><text:date style:data-style-name="nicedate" text:fixed="true" text:date-value="2018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115782</text:span><text:date style:data-style-name="nicedate" text:fixed="true" text:date-value="2018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COMMISSIE AZ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6-04</meta:user-defined>
    <meta:user-defined meta:name="OVERHEIDop.publicationIssue">115782</meta:user-defined>
    <meta:user-defined meta:name="OVERHEIDop.GmbID/DC.identifier">gmb-2018-115782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