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openbare raadsvergadering op maandag <text:span text:style-name="nadrukvet">4 juni </text:span><text:span text:style-name="nadrukvet">2018</text:span><text:span text:style-name="nadrukvet"> om 19.00 uur</text:span> in de raadszaal van het gemeentehuis, Crackstraat 2 te Heerenveen.</text:p>
            <text:p text:style-name="common-al"/>
            <text:p text:style-name="common-al">
            <text:span text:style-name="nadrukvet">Agenda</text:span>
          </text:p>
            <text:p text:style-name="common-al">1. Opening</text:p>
            <text:p text:style-name="common-al">2. Vaststelling agenda</text:p>
            <text:p text:style-name="common-al">3. Thematisch raadsakkoord</text:p>
            <text:p text:style-name="common-al">4. Bespreking Hoofdlijnenakkoord 2014-2018</text:p>
            <text:p text:style-name="common-al">5. Presentatie beoogde wethouders</text:p>
            <text:p text:style-name="common-al">6. Bevindingen commissie voor onderzoek van de geloofsbrieven van nieuwe wethouders</text:p>
            <text:p text:style-name="common-al">7. Benoeming en beëdiging wethouders</text:p>
            <text:p text:style-name="common-al">8. Bevindingen commissie voor onderzoek van de geloofsbrieven van nieuwe raadsleden </text:p>
            <text:p text:style-name="common-al">9. Beëdiging nieuwe raadsleden</text:p>
            <text:p text:style-name="common-al">10. Benoemingen in diverse commissies:</text:p>
            <text:p text:style-name="common-al">11. Afscheid wethouders Coby Van der Laan en Siebren Siebenga</text:p>
            <text:p text:style-name="common-al">12. Sluiting</text:p>
            <text:p text:style-name="common-al"/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15771</text:span><text:line-break/><text:date style:data-style-name="dag" text:fixed="true" text:date-value="2018-06-01"/><text:line-break/><text:date style:data-style-name="jaar" text:fixed="true" text:date-value="2018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15771</text:span><text:date style:data-style-name="nicedate" text:fixed="true" text:date-value="2018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15771</text:span><text:date style:data-style-name="nicedate" text:fixed="true" text:date-value="2018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6-01</meta:user-defined>
    <meta:user-defined meta:name="OVERHEIDop.publicationIssue">115771</meta:user-defined>
    <meta:user-defined meta:name="OVERHEIDop.GmbID/DC.identifier">gmb-2018-115771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