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PARKLANDSCHAP ORANJEWOUD</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heeft vergunning verleend voor het organiseren van het Oranjewoudfestival op 1 tot 10 juni 2018 op de locatie Parklandschap te Oranjewoud (24-5-2018)</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12048</text:span><text:line-break/><text:date style:data-style-name="dag" text:fixed="true" text:date-value="2018-05-29"/><text:line-break/><text:date style:data-style-name="jaar" text:fixed="true" text:date-value="2018-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12048</text:span><text:date style:data-style-name="nicedate" text:fixed="true" text:date-value="2018-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12048</text:span><text:date style:data-style-name="nicedate" text:fixed="true" text:date-value="2018-05-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EVENEMENTENVERGUNNING, PARKLANDSCHAP ORANJEWOUD</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5-29</meta:user-defined>
    <meta:user-defined meta:name="OVERHEIDop.publicationIssue">112048</meta:user-defined>
    <meta:user-defined meta:name="OVERHEIDop.GmbID/DC.identifier">gmb-2018-112048</meta:user-defined>
    <meta:user-defined meta:name="OVERHEID.TaxonomieBeleidsagenda/OVERHEID.category">Cultuur en recreatie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53JD 2</meta:user-defined>
    <meta:user-defined meta:name="OVERHEIDop.woonplaats">Oranjewoud</meta:user-defined>
    <meta:user-defined meta:name="OVERHEIDop.straatnaam">Lindelaan</meta:user-defined>
    <meta:user-defined meta:name="OVERHEID.PostcodeHuisnummer/OVERHEIDop.postcodeHuisnummer">8453</meta:user-defined>
    <meta:user-defined meta:name="OVERHEIDop.straatnaam">Domineessingel</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4148 551522</meta:user-defined>
    <meta:user-defined meta:name="OVERHEID.EPSG28992/DC.spatial">194227 551327</meta:user-defined>
    <meta:user-defined meta:name="OVERHEIDop.versieInformatie"/>
  </office:meta>
</office:document-meta>
</file>