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en commissie bezwaarschriften 19 juni 2017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label"/> </text:p>
            <text:p text:style-name="al">Op maandagavond 19 juni 2017 zijn in het gemeentehuis te Heerenveen de volgende openbare hoorzittingen gepland:</text:p>
            <text:p text:style-name="al"/>
            <text:p text:style-name="al">19.15 uur: bezwaarschrift over het aanwijzen als monument van het pand op de locatie Frederikswijk 2 te Jubbega</text:p>
            <text:p text:style-name="al"/>
            <text:p text:style-name="al">19.40 uur: bezwaarschrift over het intrekken van een omgevingsvergunning voor het vergroten van een bedrijfspand op de locatie Schoterlandseweg 76 te Hoornsterzwaag</text:p>
            <text:p text:style-name="al"/>
            <text:p text:style-name="al">20.05 uur: bezwaarschrift over het opleggen van een bouwstop</text:p>
            <text:p text:style-name="al"/>
            <text:p text:style-name="al">Deze planning kan worden gewijzigd. Voor informatie hierover kunt u bellen met het secretariaat van de commissie bezwaarschriften, tel. 14 0513.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9339</text:span><text:line-break/><text:date style:data-style-name="dag" text:fixed="true" text:date-value="2017-06-13"/><text:line-break/><text:date style:data-style-name="jaar" text:fixed="true" text:date-value="2017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99339</text:span><text:date style:data-style-name="nicedate" text:fixed="true" text:date-value="2017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99339</text:span><text:date style:data-style-name="nicedate" text:fixed="true" text:date-value="2017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penbare hoorzittingen commissie bezwaarschriften 19 juni 2017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6-13</meta:user-defined>
    <meta:user-defined meta:name="OVERHEIDop.publicationIssue">99339</meta:user-defined>
    <meta:user-defined meta:name="OVERHEIDop.GmbID/DC.identifier">gmb-2017-99339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