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Heerenveen-Noord gewijzigd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op grond van artikel 3.8 van de Wet ruimtelijke ordening bekend dat de gemeenteraad op 10 april 2017 het bestemmingsplan Heerenveen-Noord (IMRO-identificatie NL.IMRO.0074.BPNnoord-VG01) gewijzigd heeft vastgesteld. De wijzigingen die de gemeenteraad bij vaststelling in het bestemmingsplan heeft aangebracht, zijn opgesomd in een bij het raadsbesluit behorende bijlage.Dit bestemmingsplan heeft betrekking op de wijk Heerenveen-Noord en omgeving (het gebied dat in globale zin wordt begrensd door de spoorlijn, Rijksweg 7, Rijksweg 32, Het Meer, Nieuwstraat, KR Poststraat, Fok en Dubbele Regel) en voorziet overwegend in een actuele beheersregeling voor de bestaande situatie. Het bestemmingsplan legt hoofdzakelijk de bestaande situatie vast</text:p>
            <text:p text:style-name="common-al">
            <text:span text:style-name="nadrukvet">Ter inzage</text:span>
          </text:p>
            <text:p text:style-name="common-al">Het bestemmingsplan, het raadsbesluit en bijbehorende stukken liggen met ingang van donderdag 15 juni 2017 gedurende zes weken voor een ieder ter inzage. </text:p>
            <text:p text:style-name="common-al">De stukken zijn digitaal te raadplegen op de website www.ruimtelijkeplannen.nl. Op deze website selecteert u het tabblad ‘Bestemmingsplannen’,waarna u de mogelijkheid heeft om het bestemmingsplan op te roepen via het invullen van de locatie en de naam van het bestemmingsplan of via het planID-nummer NL.IMRO.0074.BPNnoord-VG01.</text:p>
            <text:p text:style-name="common-al">Daarnaast is een papieren versie van het bestemmingsplan en het vaststellingsbesluit in te zien tijdens openingsuren in het gemeentehuis (centrale receptie), Crackstraat 2 te Heerenveen. Bij verschillen tussen de digitale versie en de papieren versie van het bestemmingsplan, is de digitale versie bepalend. </text:p>
            <text:p text:style-name="common-al">
            <text:span text:style-name="nadrukvet">Beroep</text:span>
          </text:p>
            <text:p text:style-name="common-al">Belanghebbenden die tijdig hun zienswijze over het ontwerp van het bestemmingsplan bij de gemeenteraad naar voren hebben gebracht èn belanghebbenden aan wie redelijkerwijs niet kan worden verweten dat zij geen zienswijze bij de gemeenteraad hebben ingediend, kunnen gedurende de termijn van ter inzage legging (beroepstermijn) tegen het vastgestelde bestemmingsplan beroep instellen bij de Afdeling bestuursrechtspraak van de Raad van State.</text:p>
            <text:p text:style-name="common-al">Verder kunnen belanghebbenden gedurende de hierboven genoemde termijn van zes weken beroep bij de Afdeling bestuursrechtspraak van de Raad van State instellen tegen de wijzigingen die bij de vaststelling in het bestemmingsplan zijn aangebracht.</text:p>
            <text:p text:style-name="common-al">Beroepschriften moeten worden gericht aan de Afdeling bestuursrechtspraak van de Raad van State, Postbus 20019, 2500 EA, Den Haag. Tegelijk of na met het indienen van een beroepschrift kan de voorzitter van  de Afdeling bestuursrechtspraak van de Raad van State worden gevraagd een voorlopige voorziening te treffen, zoals bijvoorbeeld het schorsen van het bestemmingsplan tot dat op het beroep is besloten </text:p>
            <text:p text:style-name="common-al">
            <text:span text:style-name="nadrukvet">Inwerkingtreding</text:span>
          </text:p>
            <text:p text:style-name="common-al">Het besluit van de gemeenteraad treedt in werking na afloop van de beroepstermijn, tenzij binnen de beroepstermijn naast een beroepschrift ook een verzoek om voorlopige voorziening is ingediend bij de Afdeling bestuursrechtspraak. In dat geval treedt het bestemmingsplan niet in werking voordat de voorzitter van de Afdeling bestuursrechtspraak op het verzoek heeft besloten. </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 </text:p>
            <text:p text:style-name="common-al">
            <text:span text:style-name="nadrukcur">Burgemeester en wethouders van Heerenveen</text:span>
          </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9122</text:span><text:line-break/><text:date style:data-style-name="dag" text:fixed="true" text:date-value="2017-06-14"/><text:line-break/><text:date style:data-style-name="jaar" text:fixed="true" text:date-value="2017-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9122</text:span><text:date style:data-style-name="nicedate" text:fixed="true" text:date-value="2017-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9122</text:span><text:date style:data-style-name="nicedate" text:fixed="true" text:date-value="2017-06-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Noord gewijzigd vastgesteld</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6-14</meta:user-defined>
    <meta:user-defined meta:name="OVERHEIDop.publicationIssue">99122</meta:user-defined>
    <meta:user-defined meta:name="OVERHEIDop.GmbID/DC.identifier">gmb-2017-99122</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BPNnoord-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1CA 25</meta:user-defined>
    <meta:user-defined meta:name="OVERHEIDop.woonplaats">Heerenveen</meta:user-defined>
    <meta:user-defined meta:name="OVERHEIDop.straatnaam">Dr. G. van Schouwenlaan</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0747 553254</meta:user-defined>
    <meta:user-defined meta:name="OVERHEIDop.versieInformatie"/>
  </office:meta>
</office:document-meta>
</file>