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ÚDKANT 11 ALDEBO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een vergunning verleend voor het bouwen van een opslagruimte op het perceel Súdkant 11 te Aldeboarn  </text:p>
            <text:p text:style-name="common-al">(08-06-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7772</text:span><text:line-break/><text:date style:data-style-name="dag" text:fixed="true" text:date-value="2017-06-09"/><text:line-break/><text:date style:data-style-name="jaar" text:fixed="true" text:date-value="2017-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7772</text:span><text:date style:data-style-name="nicedate" text:fixed="true" text:date-value="2017-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7772</text:span><text:date style:data-style-name="nicedate" text:fixed="true" text:date-value="2017-06-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ÚDKANT 11 ALDEBOAR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09</meta:user-defined>
    <meta:user-defined meta:name="OVERHEIDop.publicationIssue">97772</meta:user-defined>
    <meta:user-defined meta:name="OVERHEIDop.GmbID/DC.identifier">gmb-2017-97772</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5KL 11</meta:user-defined>
    <meta:user-defined meta:name="OVERHEIDop.woonplaats">Aldeboarn</meta:user-defined>
    <meta:user-defined meta:name="OVERHEIDop.straatnaam">Súdkan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591 562247</meta:user-defined>
    <meta:user-defined meta:name="OVERHEIDop.versieInformatie"/>
  </office:meta>
</office:document-meta>
</file>