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openbare raadsvergadering op <text:span text:style-name="nadrukvet">donderdag 2</text:span><text:span text:style-name="nadrukvet">2</text:span><text:span text:style-name="nadrukvet"> juni 201</text:span><text:span text:style-name="nadrukvet">7</text:span><text:span text:style-name="nadrukvet"> om </text:span><text:span text:style-name="nadrukvet">20.00</text:span><text:span text:style-name="nadrukvet">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Beschouwingen per fractie</text:p>
            <text:p text:style-name="common-al">4. Jaarrekening 2016</text:p>
            <text:p text:style-name="common-al">5. Verzamelbesluit 2017-2 </text:p>
            <text:p text:style-name="common-al">6. Perspectiefnota 2017</text:p>
            <text:p text:style-name="common-al">7. Sluiting</text:p>
            <text:p text:style-name="common-al"/>
            <text:p text:style-name="common-al">Achterliggende stukken kunt u vinden op de website van de gemeenteraad: <text:a xlink:href="http://www.gemeenteraadheerenveen.nl/" xlink:type="simple">www.gemeenteraadheerenveen.n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7747</text:span><text:line-break/><text:date style:data-style-name="dag" text:fixed="true" text:date-value="2017-06-15"/><text:line-break/><text:date style:data-style-name="jaar" text:fixed="true" text:date-value="2017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7747</text:span><text:date style:data-style-name="nicedate" text:fixed="true" text:date-value="2017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7747</text:span><text:date style:data-style-name="nicedate" text:fixed="true" text:date-value="2017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15</meta:user-defined>
    <meta:user-defined meta:name="OVERHEIDop.publicationIssue">97747</meta:user-defined>
    <meta:user-defined meta:name="OVERHEIDop.GmbID/DC.identifier">gmb-2017-97747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