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A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: 15 juni 2017</text:p>
            <text:p text:style-name="tussenkopcur">Tijd: 19.30 uur</text:p>
            <text:p text:style-name="tussenkopcur">Plaats: Raadszaal gemeentehuis Heerenveen</text:p>
            <text:p text:style-name="tussenkopcur">Agenda:</text:p>
            <text:p text:style-name="common-al">1. Opening</text:p>
            <text:p text:style-name="common-al">2. Vaststelling agenda</text:p>
            <text:p text:style-name="common-al">3. Rapport van bevindingen accountant</text:p>
            <text:p text:style-name="common-al"> a. Inleiding door accountant: toelichting aan de hand van de bevindingen;</text:p>
            <text:p text:style-name="common-al"> b. Vragenronde aan de accountant;</text:p>
            <text:p text:style-name="common-al">4. Verduidelijking/toelichting op antwoorden n.a.v. technische vragen</text:p>
            <text:p text:style-name="common-al">5. Jaarrekening 2016</text:p>
            <text:p text:style-name="common-al">6. Verzamelbesluit 2017-2</text:p>
            <text:p text:style-name="common-al">7. Perspectiefnota 2017</text:p>
            <text:p text:style-name="common-al">8. Sluiting</text:p>
            <text:p text:style-name="common-al"/>
            <text:p text:style-name="common-al">Inspreken op agendapunten is mogelijk. Indien u hiervan gebruik wilt maken vragen wij u om dit te melden via e-mailbericht aan <text:a xlink:href="mailto:griffie@heerenveen.nl" xlink:type="simple">griffie@heerenveen.nl</text:a> (uiterlijk om 12.00 uur op de dag van de vergadering).</text:p>
            <text:p text:style-name="common-al">Achterliggende stukken kunt u vinden op de website van de gemeenteraad: <text:a xlink:href="http://www.gemeenteraadheerenveen.nl/" xlink:type="simple">www.gemeenteraadheerenveen.n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7743</text:span><text:line-break/><text:date style:data-style-name="dag" text:fixed="true" text:date-value="2017-06-09"/><text:line-break/><text:date style:data-style-name="jaar" text:fixed="true" text:date-value="2017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97743</text:span><text:date style:data-style-name="nicedate" text:fixed="true" text:date-value="2017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97743</text:span><text:date style:data-style-name="nicedate" text:fixed="true" text:date-value="2017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6-09</meta:user-defined>
    <meta:user-defined meta:name="OVERHEIDop.publicationIssue">97743</meta:user-defined>
    <meta:user-defined meta:name="OVERHEIDop.GmbID/DC.identifier">gmb-2017-97743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