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MARKTWEG 2 OUDESCHO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een reünie op 3 juni 2017 op de locatie Marktweg 2 te Oudeschoot (01-06-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4960</text:span><text:line-break/><text:date style:data-style-name="dag" text:fixed="true" text:date-value="2017-06-07"/><text:line-break/><text:date style:data-style-name="jaar" text:fixed="true" text:date-value="2017-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4960</text:span><text:date style:data-style-name="nicedate" text:fixed="true" text:date-value="2017-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4960</text:span><text:date style:data-style-name="nicedate" text:fixed="true" text:date-value="2017-06-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GELUID, MARKTWEG 2 OUDESCHOOT</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07</meta:user-defined>
    <meta:user-defined meta:name="OVERHEIDop.publicationIssue">94960</meta:user-defined>
    <meta:user-defined meta:name="OVERHEIDop.GmbID/DC.identifier">gmb-2017-94960</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1CE 2</meta:user-defined>
    <meta:user-defined meta:name="OVERHEIDop.woonplaats">Oudeschoot</meta:user-defined>
    <meta:user-defined meta:name="OVERHEIDop.straatnaam">Markt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3236 549761</meta:user-defined>
    <meta:user-defined meta:name="OVERHEIDop.versieInformatie"/>
  </office:meta>
</office:document-meta>
</file>