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AMELIUS OENEMAPARK EN ACHTER DE KERK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envergunning is binnengekomen. Het betreft het organiseren van muziek bij terrassen op elke zondag in de maanden juni, juli en augustus op de locatie Amelius Oenemapark en Achter de Kerk te Heerenveen.</text:p>
            <text:p text:style-name="tussenkopcur"/>
            <text:p text:style-name="tussenkopcur">Ter inzage</text:p>
            <text:p text:style-name="common-al">De aanvraag alsmede de daarbij behorende stukken liggen van 2 juni 2017 tot en met 15 juni 2017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2374</text:span><text:line-break/><text:date style:data-style-name="dag" text:fixed="true" text:date-value="2017-06-01"/><text:line-break/><text:date style:data-style-name="jaar" text:fixed="true" text:date-value="2017-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2374</text:span><text:date style:data-style-name="nicedate" text:fixed="true" text:date-value="2017-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2374</text:span><text:date style:data-style-name="nicedate" text:fixed="true" text:date-value="2017-06-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EVENEMENTENVERGUNNING, AMELIUS OENEMAPARK EN ACHTER DE KERK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01</meta:user-defined>
    <meta:user-defined meta:name="OVERHEIDop.publicationIssue">92374</meta:user-defined>
    <meta:user-defined meta:name="OVERHEIDop.GmbID/DC.identifier">gmb-2017-92374</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ET</meta:user-defined>
    <meta:user-defined meta:name="OVERHEIDop.woonplaats">Heerenveen</meta:user-defined>
    <meta:user-defined meta:name="OVERHEIDop.straatnaam">Achter de kerk</meta:user-defined>
    <meta:user-defined meta:name="OVERHEIDgvop.Informatietype/DC.type">Beschikkingen | aanvraag</meta:user-defined>
    <meta:user-defined meta:name="OVERHEID.Gemeente/OVERHEID.authority">Heerenveen</meta:user-defined>
    <meta:user-defined meta:name="OVERHEID.Gemeente/DCTERMS.publisher">Heerenveen</meta:user-defined>
    <meta:user-defined meta:name="OVERHEID.EPSG28992/DC.spatial">190901 552732</meta:user-defined>
    <meta:user-defined meta:name="OVERHEIDop.versieInformatie"/>
  </office:meta>
</office:document-meta>
</file>