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IJ DE LEIJWEI 141 HOORNSTERZW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aanleggen van een paardrijbak met overkapping op het perceel Bij De Leijwei 141 te Hoornsterzwaag (29-05-2017)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2028</text:span><text:line-break/><text:date style:data-style-name="dag" text:fixed="true" text:date-value="2017-06-01"/><text:line-break/><text:date style:data-style-name="jaar" text:fixed="true" text:date-value="2017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92028</text:span><text:date style:data-style-name="nicedate" text:fixed="true" text:date-value="2017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92028</text:span><text:date style:data-style-name="nicedate" text:fixed="true" text:date-value="2017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BIJ DE LEIJWEI 141 HOORNSTERZWAAG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6-01</meta:user-defined>
    <meta:user-defined meta:name="OVERHEIDop.publicationIssue">92028</meta:user-defined>
    <meta:user-defined meta:name="OVERHEIDop.GmbID/DC.identifier">gmb-2017-92028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12SK 141</meta:user-defined>
    <meta:user-defined meta:name="OVERHEIDop.woonplaats">Hoornsterzwaag</meta:user-defined>
    <meta:user-defined meta:name="OVERHEIDop.straatnaam">Bij de Leijwei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207435 559309</meta:user-defined>
    <meta:user-defined meta:name="OVERHEIDop.versieInformatie"/>
  </office:meta>
</office:document-meta>
</file>