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INDEGRACHT 49 EN VERMANINGSTEEG 4 EN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(boven)woning in 3 woningen en het veranderen van 3 winkelruimtes in 2 winkelruimtes en een entree tot de bovenwoningen op de percelen Lindegracht 49, Vermaningsteeg 4 en 8 te Heerenveen (24-05-2017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1314</text:span><text:line-break/><text:date style:data-style-name="dag" text:fixed="true" text:date-value="2017-05-31"/><text:line-break/><text:date style:data-style-name="jaar" text:fixed="true" text:date-value="2017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1314</text:span><text:date style:data-style-name="nicedate" text:fixed="true" text:date-value="2017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1314</text:span><text:date style:data-style-name="nicedate" text:fixed="true" text:date-value="2017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LINDEGRACHT 49 EN VERMANINGSTEEG 4 EN 8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31</meta:user-defined>
    <meta:user-defined meta:name="OVERHEIDop.publicationIssue">91314</meta:user-defined>
    <meta:user-defined meta:name="OVERHEIDop.GmbID/DC.identifier">gmb-2017-9131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GK 49</meta:user-defined>
    <meta:user-defined meta:name="OVERHEIDop.woonplaats">Heerenveen</meta:user-defined>
    <meta:user-defined meta:name="OVERHEIDop.straatnaam">Lindeg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52 552763</meta:user-defined>
    <meta:user-defined meta:name="OVERHEIDop.versieInformatie"/>
  </office:meta>
</office:document-meta>
</file>