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WET GELUIDHINDER, OUDE VEENSCHEIDING (GROENSTROOK TEN NOORDEN VAN DS KINGWEG 1)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hogere waarde tot 53 dB, 50 dB en 66 dB vast te stellen ten gevolge van de wegen Oude Veenscheiding/Koornbeursweg en Ds Kingweg en het spoor Zwolle Leeuwarden voor 51 woningen aan Oude Veenscheiding (groenstrook ten noorden van Ds Kingweg 1) te Heerenveen.</text:p>
            <text:p text:style-name="common-al"/>
            <text:p text:style-name="tussenkopcur">Ter inzage </text:p>
            <text:p text:style-name="common-al">De ontwerpbeschikking alsmede de daarbij behorende stukken liggen vanaf 8 juni 2017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ieder zienswijzen tegen de ontwerpbeschikk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1285</text:span><text:line-break/><text:date style:data-style-name="dag" text:fixed="true" text:date-value="2017-05-31"/><text:line-break/><text:date style:data-style-name="jaar" text:fixed="true" text:date-value="2017-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1285</text:span><text:date style:data-style-name="nicedate" text:fixed="true" text:date-value="2017-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1285</text:span><text:date style:data-style-name="nicedate" text:fixed="true" text:date-value="2017-05-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LUIT WET GELUIDHINDER, OUDE VEENSCHEIDING (GROENSTROOK TEN NOORDEN VAN DS KINGWEG 1) TE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31</meta:user-defined>
    <meta:user-defined meta:name="OVERHEIDop.publicationIssue">91285</meta:user-defined>
    <meta:user-defined meta:name="OVERHEIDop.GmbID/DC.identifier">gmb-2017-91285</meta:user-defined>
    <meta:user-defined meta:name="OVERHEID.TaxonomieBeleidsagenda/OVERHEID.category">Verkee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Z 1</meta:user-defined>
    <meta:user-defined meta:name="OVERHEIDop.woonplaats">Heerenveen</meta:user-defined>
    <meta:user-defined meta:name="OVERHEIDop.straatnaam">Ds. Kingweg</meta:user-defined>
    <meta:user-defined meta:name="OVERHEIDgvop.Informatietype/DC.type">Beschikkingen | aanvraag</meta:user-defined>
    <meta:user-defined meta:name="OVERHEID.Gemeente/OVERHEID.authority">Heerenveen</meta:user-defined>
    <meta:user-defined meta:name="OVERHEID.Gemeente/DCTERMS.publisher">Heerenveen</meta:user-defined>
    <meta:user-defined meta:name="OVERHEID.EPSG28992/DC.spatial">190844 551892</meta:user-defined>
    <meta:user-defined meta:name="OVERHEIDop.versieInformatie"/>
  </office:meta>
</office:document-meta>
</file>