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donderdag <text:span text:style-name="nadrukvet">8 juni</text:span><text:span text:style-name="nadrukvet"> 2017</text:span><text:span text:style-name="nadrukvet"/><text:span text:style-name="nadrukvet">om </text:span><text:span text:style-name="nadrukvet">21</text:span><text:span text:style-name="nadrukvet">.0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. Lijst ingekomen stukken</text:p>
            <text:p text:style-name="common-al">4. Garantstelling Sportstad BV</text:p>
            <text:p text:style-name="common-al">5. GR Bedrijvenpark A7 jaarrekening 2016, begrotingswijziging 2017 en begroting 2018</text:p>
            <text:p text:style-name="common-al">6. GR Veiligheidsregio Fryslân begroting 2018</text:p>
            <text:p text:style-name="common-al">7. GR Hûs en Hiem jaarstukken 2016 en begroting 2018</text:p>
            <text:p text:style-name="common-al">8. GR De Marrekrite begroting 2018 en meerjarenbegroting 2019-2021</text:p>
            <text:p text:style-name="common-al">9. GR Sociale Werkvoorziening Fryslân jaarrekening 2016 en begroting 2018</text:p>
            <text:p text:style-name="common-al">10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0893</text:span><text:line-break/><text:date style:data-style-name="dag" text:fixed="true" text:date-value="2017-06-01"/><text:line-break/><text:date style:data-style-name="jaar" text:fixed="true" text:date-value="2017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0893</text:span><text:date style:data-style-name="nicedate" text:fixed="true" text:date-value="2017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0893</text:span><text:date style:data-style-name="nicedate" text:fixed="true" text:date-value="2017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01</meta:user-defined>
    <meta:user-defined meta:name="OVERHEIDop.publicationIssue">90893</meta:user-defined>
    <meta:user-defined meta:name="OVERHEIDop.GmbID/DC.identifier">gmb-2017-9089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