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AZ (commissoriale samenstell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8 juni 2017</text:p>
            <text:p text:style-name="tussenkopcur">Tijd: 19.00 – 20.30 uur</text:p>
            <text:p text:style-name="tussenkopcur">Plaats: Raadszaal, gemeentehuis Heerenveen</text:p>
            <text:p text:style-name="tussenkopcur">Agenda:</text:p>
            <text:p text:style-name="common-al">1. Opening</text:p>
            <text:p text:style-name="common-al">2.. Vaststelling agenda</text:p>
            <text:p text:style-name="common-al">3a. Besluitenlijst van de openbare vergadering 2 februari 2017</text:p>
            <text:p text:style-name="common-al">3b. Toezeggingen / LTA</text:p>
            <text:p text:style-name="common-al">4. Mededelingen / ingekomen stukken</text:p>
            <text:p text:style-name="common-al">5. Rondvraag</text:p>
            <text:p text:style-name="common-al">6. Garantstelling Sportstad BV</text:p>
            <text:p text:style-name="common-al">7. GR Bedrijvenpark A7 jaarrekening 2016, begrotingswijziging 2017 en begroting 2018</text:p>
            <text:p text:style-name="common-al">8. GR Veiligheidsregio Fryslân begroting 2018</text:p>
            <text:p text:style-name="common-al">9. GR Hûs en Hiem jaarstukken 2016 en begroting 2018</text:p>
            <text:p text:style-name="common-al">10. GR De Marrekrite begroting 2018 en meerjarenbegroting 2019-2021</text:p>
            <text:p text:style-name="common-al">11. GR SW Fryslân jaarrekening 2016 en begroting 2018</text:p>
            <text:p text:style-name="common-al">12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<text:a xlink:href="http://www.gemeenteraadheerenveen.frl./" xlink:type="simple">www.gemeenteraadheerenveen.frl.</text:a>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0884</text:span><text:line-break/><text:date style:data-style-name="dag" text:fixed="true" text:date-value="2017-06-01"/><text:line-break/><text:date style:data-style-name="jaar" text:fixed="true" text:date-value="2017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0884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0884</text:span><text:date style:data-style-name="nicedate" text:fixed="true" text:date-value="2017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AZ (commissoriale samenstell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01</meta:user-defined>
    <meta:user-defined meta:name="OVERHEIDop.publicationIssue">90884</meta:user-defined>
    <meta:user-defined meta:name="OVERHEIDop.GmbID/DC.identifier">gmb-2017-9088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