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ART. 35 DRANK- EN HORECAWET, BUSINESSPARK FRIESLAND WEST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voor het verstrekken van zwakalcoholhoudende drank tijdens de historische demoraces op 16 juli 2017 op de locatie Businesspark Friesland West te Heerenveen (18-05-2017).</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7105</text:span><text:line-break/><text:date style:data-style-name="dag" text:fixed="true" text:date-value="2017-05-24"/><text:line-break/><text:date style:data-style-name="jaar" text:fixed="true" text:date-value="2017-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7105</text:span><text:date style:data-style-name="nicedate" text:fixed="true" text:date-value="2017-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7105</text:span><text:date style:data-style-name="nicedate" text:fixed="true" text:date-value="2017-05-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NTHEFFING ART. 35 DRANK- EN HORECAWET, BUSINESSPARK FRIESLAND WEST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24</meta:user-defined>
    <meta:user-defined meta:name="OVERHEIDop.publicationIssue">87105</meta:user-defined>
    <meta:user-defined meta:name="OVERHEIDop.GmbID/DC.identifier">gmb-2017-87105</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7SL 51</meta:user-defined>
    <meta:user-defined meta:name="OVERHEIDop.woonplaats">Heerenveen</meta:user-defined>
    <meta:user-defined meta:name="OVERHEIDop.straatnaam">Businesspark Friesland-West</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8839 553035</meta:user-defined>
    <meta:user-defined meta:name="OVERHEIDop.versieInformatie"/>
  </office:meta>
</office:document-meta>
</file>