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OGELWIJK 1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een vergunning verleend voor het vergroten van een woning op het perceel Vogelwijk 16 te Heerenveen  </text:p>
            <text:p text:style-name="common-al">(19-05-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5947</text:span><text:line-break/><text:date style:data-style-name="dag" text:fixed="true" text:date-value="2017-05-23"/><text:line-break/><text:date style:data-style-name="jaar" text:fixed="true" text:date-value="2017-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5947</text:span><text:date style:data-style-name="nicedate" text:fixed="true" text:date-value="2017-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5947</text:span><text:date style:data-style-name="nicedate" text:fixed="true" text:date-value="2017-05-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VOGELWIJK 16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23</meta:user-defined>
    <meta:user-defined meta:name="OVERHEIDop.publicationIssue">85947</meta:user-defined>
    <meta:user-defined meta:name="OVERHEIDop.GmbID/DC.identifier">gmb-2017-8594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KE 16</meta:user-defined>
    <meta:user-defined meta:name="OVERHEIDop.woonplaats">Heerenveen</meta:user-defined>
    <meta:user-defined meta:name="OVERHEIDop.straatnaam">Vogelwijk</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805 551440</meta:user-defined>
    <meta:user-defined meta:name="OVERHEIDop.versieInformatie"/>
  </office:meta>
</office:document-meta>
</file>