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SCHOOLWEG TEGENOVER NUMMER 14 EN ERICALAAN TEGENOVER NUMMER 26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Schoolweg tegenover nummer 14 en Ericalaan tegenover nummer 26 te Jubbega (17-05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5397</text:span><text:line-break/><text:date style:data-style-name="dag" text:fixed="true" text:date-value="2017-05-22"/><text:line-break/><text:date style:data-style-name="jaar" text:fixed="true" text:date-value="2017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5397</text:span><text:date style:data-style-name="nicedate" text:fixed="true" text:date-value="2017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85397</text:span><text:date style:data-style-name="nicedate" text:fixed="true" text:date-value="2017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SCHOOLWEG TEGENOVER NUMMER 14 EN ERICALAAN TEGENOVER NUMMER 26 JUBBEG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22</meta:user-defined>
    <meta:user-defined meta:name="OVERHEIDop.publicationIssue">85397</meta:user-defined>
    <meta:user-defined meta:name="OVERHEIDop.GmbID/DC.identifier">gmb-2017-85397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11XK 14</meta:user-defined>
    <meta:user-defined meta:name="OVERHEIDop.woonplaats">Jubbega</meta:user-defined>
    <meta:user-defined meta:name="OVERHEIDop.straatnaam">Schoolweg</meta:user-defined>
    <meta:user-defined meta:name="OVERHEID.PostcodeHuisnummer/OVERHEIDop.postcodeHuisnummer">8411VK 26</meta:user-defined>
    <meta:user-defined meta:name="OVERHEIDop.straatnaam">Ericalaa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204358 557916</meta:user-defined>
    <meta:user-defined meta:name="OVERHEID.EPSG28992/DC.spatial">204614 557661</meta:user-defined>
    <meta:user-defined meta:name="OVERHEIDop.versieInformatie"/>
  </office:meta>
</office:document-meta>
</file>