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AN SMINIAWEI 1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milieu-inrichting op het perceel Van Sminiawei 1 te Aldeboarn (17-05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054</text:span><text:line-break/><text:date style:data-style-name="dag" text:fixed="true" text:date-value="2017-05-22"/><text:line-break/><text:date style:data-style-name="jaar" text:fixed="true" text:date-value="2017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5054</text:span><text:date style:data-style-name="nicedate" text:fixed="true" text:date-value="2017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5054</text:span><text:date style:data-style-name="nicedate" text:fixed="true" text:date-value="2017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VAN SMINIAWEI 1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22</meta:user-defined>
    <meta:user-defined meta:name="OVERHEIDop.publicationIssue">85054</meta:user-defined>
    <meta:user-defined meta:name="OVERHEIDop.GmbID/DC.identifier">gmb-2017-85054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MT 3</meta:user-defined>
    <meta:user-defined meta:name="OVERHEIDop.woonplaats">Aldeboarn</meta:user-defined>
    <meta:user-defined meta:name="OVERHEIDop.straatnaam">Van Sminiawei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7320 560921</meta:user-defined>
    <meta:user-defined meta:name="OVERHEIDop.versieInformatie"/>
  </office:meta>
</office:document-meta>
</file>