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DE SILO 4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bedrijfspand op het perceel De Silo 4 te Akkrum (17-05-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4326</text:span><text:line-break/><text:date style:data-style-name="dag" text:fixed="true" text:date-value="2017-05-19"/><text:line-break/><text:date style:data-style-name="jaar" text:fixed="true" text:date-value="2017-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4326</text:span><text:date style:data-style-name="nicedate" text:fixed="true" text:date-value="2017-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4326</text:span><text:date style:data-style-name="nicedate" text:fixed="true" text:date-value="2017-05-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DE SILO 4 AKKRUM</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5-19</meta:user-defined>
    <meta:user-defined meta:name="OVERHEIDop.publicationIssue">84326</meta:user-defined>
    <meta:user-defined meta:name="OVERHEIDop.GmbID/DC.identifier">gmb-2017-84326</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91PG 2</meta:user-defined>
    <meta:user-defined meta:name="OVERHEIDop.woonplaats">Akkrum</meta:user-defined>
    <meta:user-defined meta:name="OVERHEIDop.straatnaam">De Silo</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5222 562279</meta:user-defined>
    <meta:user-defined meta:name="OVERHEIDop.versieInformatie"/>
  </office:meta>
</office:document-meta>
</file>