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NTHEFFING GELUID, OUDE KOEMARKT, VLEESMARKT EN ACHTER DE KERK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ontheffing geluid verleend in verband met het organiseren van Horeca beach volley bal op  9 juli 2017 op de locatie Oude Koemarkt, Vleesmarkt en Achter de Kerk te Heerenveen (15-05-2017).</text:p>
            <text:p text:style-name="common-al"/>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3272</text:span><text:line-break/><text:date style:data-style-name="dag" text:fixed="true" text:date-value="2017-05-18"/><text:line-break/><text:date style:data-style-name="jaar" text:fixed="true" text:date-value="2017-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3272</text:span><text:date style:data-style-name="nicedate" text:fixed="true" text:date-value="2017-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83272</text:span><text:date style:data-style-name="nicedate" text:fixed="true" text:date-value="2017-05-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NTHEFFING GELUID, OUDE KOEMARKT, VLEESMARKT EN ACHTER DE KERK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18</meta:user-defined>
    <meta:user-defined meta:name="OVERHEIDop.publicationIssue">83272</meta:user-defined>
    <meta:user-defined meta:name="OVERHEIDop.GmbID/DC.identifier">gmb-2017-83272</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1EV 10</meta:user-defined>
    <meta:user-defined meta:name="OVERHEIDop.woonplaats">Heerenveen</meta:user-defined>
    <meta:user-defined meta:name="OVERHEIDop.straatnaam">Oude Koemarkt</meta:user-defined>
    <meta:user-defined meta:name="OVERHEID.PostcodeHuisnummer/OVERHEIDop.postcodeHuisnummer">8441EW 1a</meta:user-defined>
    <meta:user-defined meta:name="OVERHEIDop.straatnaam">Vleesmarkt</meta:user-defined>
    <meta:user-defined meta:name="OVERHEID.PostcodeHuisnummer/OVERHEIDop.postcodeHuisnummer">8441</meta:user-defined>
    <meta:user-defined meta:name="OVERHEIDop.straatnaam">Amelius van Oenemapark</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0940 552767</meta:user-defined>
    <meta:user-defined meta:name="OVERHEID.EPSG28992/DC.spatial">190969 552717</meta:user-defined>
    <meta:user-defined meta:name="OVERHEID.EPSG28992/DC.spatial">190898 552724</meta:user-defined>
    <meta:user-defined meta:name="OVERHEIDop.versieInformatie"/>
  </office:meta>
</office:document-meta>
</file>