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CHOTERLANDSEWEG 40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bedrijfspand en het aanleggen van een uitrit op het perceel Schoterlandseweg 40 te Oudehorne (15-05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2824</text:span><text:line-break/><text:date style:data-style-name="dag" text:fixed="true" text:date-value="2017-05-17"/><text:line-break/><text:date style:data-style-name="jaar" text:fixed="true" text:date-value="2017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2824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2824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SCHOTERLANDSEWEG 40 OUD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7</meta:user-defined>
    <meta:user-defined meta:name="OVERHEIDop.publicationIssue">82824</meta:user-defined>
    <meta:user-defined meta:name="OVERHEIDop.GmbID/DC.identifier">gmb-2017-8282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3NB 40</meta:user-defined>
    <meta:user-defined meta:name="OVERHEIDop.woonplaats">Oudehorne</meta:user-defined>
    <meta:user-defined meta:name="OVERHEIDop.straatnaam">Schoterlandse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0936 552544</meta:user-defined>
    <meta:user-defined meta:name="OVERHEIDop.versieInformatie"/>
  </office:meta>
</office:document-meta>
</file>