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NIENKE VAN HICHTUMWEG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op het perceel Nienke van Hichtumweg 1 te Heerenveen  (indieningsdatum 27-03-2017)</text:p>
            <text:p text:style-name="common-al"/>
            <text:p text:style-name="common-al">De beslistermijn wordt met 4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2803</text:span><text:line-break/><text:date style:data-style-name="dag" text:fixed="true" text:date-value="2017-05-17"/><text:line-break/><text:date style:data-style-name="jaar" text:fixed="true" text:date-value="2017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2803</text:span><text:date style:data-style-name="nicedate" text:fixed="true" text:date-value="2017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2803</text:span><text:date style:data-style-name="nicedate" text:fixed="true" text:date-value="2017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NIENKE VAN HICHTUMWEG 1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17</meta:user-defined>
    <meta:user-defined meta:name="OVERHEIDop.publicationIssue">82803</meta:user-defined>
    <meta:user-defined meta:name="OVERHEIDop.GmbID/DC.identifier">gmb-2017-8280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SJ 71</meta:user-defined>
    <meta:user-defined meta:name="OVERHEIDop.woonplaats">Heerenveen</meta:user-defined>
    <meta:user-defined meta:name="OVERHEIDop.straatnaam">Nienke van Hichtum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2822 553106</meta:user-defined>
    <meta:user-defined meta:name="OVERHEIDop.versieInformatie"/>
  </office:meta>
</office:document-meta>
</file>