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uitwerking Skoatterwâld (Middenzone Oost, deel 1), gronden ten oosten van MFA De Spi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18 mei 2017, gedurende 6 weken, voor iedereen ter inzage ligt, de ontwerp-uitwerking Skoatterwâld (Middenzone Oost, deel 1), met bijbehorende stukken. </text:p>
            <text:p text:style-name="common-al">Het plangebied ligt in Heerenveen, ten oosten van de multifunctionele accommodatie De Spil, ten noorden van de Van Aerssenstraat en de Willem Lodewijklaan en ten zuiden van de Marga Klompéweg en de Nienke van Hichtumweg.</text:p>
            <text:p text:style-name="common-al"/>
            <text:p text:style-name="common-al">
            <text:span text:style-name="nadrukvet">Ontwerp-uitwerking</text:span>
          </text:p>
            <text:p text:style-name="common-al">In de uitwerking wordt worden regels vastgelegd voor de inrichting van het gebied met woningen, wegen, groen en water. Het aantal woningen dat gebouwd kan worden bedraagt circa 55. Daarnaast wordt een openbaar parkeerterrein mogelijk gemaakt met circa 30 parkeerplaatsen.</text:p>
            <text:p text:style-name="common-al"/>
            <text:p text:style-name="common-al">
            <text:span text:style-name="nadrukvet">Inzage</text:span>
          </text:p>
            <text:p text:style-name="common-al">De ontwerp-uitwerking en de bijbehorende stukken kunnen gedurende de hiervoor genoemde termijn, worden ingezien, op de volgende plaatsen: </text:p>
            <text:list text:style-name="id1-3-2-1-1-9">
              <text:list-item text:style-override="id1-3-2-1-1-9-1">
                <text:number>1.</text:number>
                <text:p text:style-name="al">bij de receptie van het gemeentehuis, Crackstraat 2 te Heerenveen, tijdens openingsuren</text:p>
              </text:list-item>
              <text:list-item text:style-override="id1-3-2-1-1-9-2">
                <text:number>2.</text:number>
                <text:p text:style-name="al">
                <text:a xlink:href="https://www.heerenveen.nl/actueel/ter-inzage/" xlink:type="simple">https://www.heerenveen.nl/actueel/ter-inzage/</text:a>.</text:p>
                <text:p text:style-name="al"/>
              </text:list-item>
            </text:list>
            <text:p text:style-name="common-al">
            <text:span text:style-name="nadrukvet">Zienswijzen</text:span>
          </text:p>
            <text:p text:style-name="common-al">Gedurende de inzagetermijn kan iedereen zowel schriftelijk als mondeling zienswijzen indienen op de ontwerp-uitwerking. </text:p>
            <text:p text:style-name="common-al">
            <text:span text:style-name="nadrukcur">Schriftelijk</text:span>
          </text:p>
            <text:p text:style-name="common-al">Schriftelijke zienswijzen moeten worden gericht aan burgemeester en wethouders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0101</text:span><text:line-break/><text:date style:data-style-name="dag" text:fixed="true" text:date-value="2017-05-17"/><text:line-break/><text:date style:data-style-name="jaar" text:fixed="true" text:date-value="2017-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0101</text:span><text:date style:data-style-name="nicedate" text:fixed="true" text:date-value="2017-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0101</text:span><text:date style:data-style-name="nicedate" text:fixed="true" text:date-value="2017-05-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uitwerking Skoatterwâld (Middenzone Oost, deel 1), gronden ten oosten van MFA De Spil</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17</meta:user-defined>
    <meta:user-defined meta:name="OVERHEIDop.publicationIssue">80101</meta:user-defined>
    <meta:user-defined meta:name="OVERHEIDop.GmbID/DC.identifier">gmb-2017-80101</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UWPskoatterwMZO1-ow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PN 2</meta:user-defined>
    <meta:user-defined meta:name="OVERHEIDop.woonplaats">Heerenveen</meta:user-defined>
    <meta:user-defined meta:name="OVERHEIDop.straatnaam">Van Aerssenstraat</meta:user-defined>
    <meta:user-defined meta:name="OVERHEID.PostcodeHuisnummer/OVERHEIDop.postcodeHuisnummer">8448SE 1</meta:user-defined>
    <meta:user-defined meta:name="OVERHEIDop.straatnaam">Marga Klompéweg</meta:user-defined>
    <meta:user-defined meta:name="OVERHEID.PostcodeHuisnummer/OVERHEIDop.postcodeHuisnummer">8448</meta:user-defined>
    <meta:user-defined meta:name="OVERHEIDop.straatnaam">Wilgenpoel</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2907 552646</meta:user-defined>
    <meta:user-defined meta:name="OVERHEID.EPSG28992/DC.spatial">192755 552747</meta:user-defined>
    <meta:user-defined meta:name="OVERHEID.EPSG28992/DC.spatial">192836 552714</meta:user-defined>
    <meta:user-defined meta:name="OVERHEIDop.versieInformatie"/>
  </office:meta>
</office:document-meta>
</file>