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LEPPEDYK 52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bedrijf op het perceel Leppedyk 52  te Akkrum 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9530</text:span><text:line-break/><text:date style:data-style-name="dag" text:fixed="true" text:date-value="2017-05-12"/><text:line-break/><text:date style:data-style-name="jaar" text:fixed="true" text:date-value="2017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9530</text:span><text:date style:data-style-name="nicedate" text:fixed="true" text:date-value="2017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9530</text:span><text:date style:data-style-name="nicedate" text:fixed="true" text:date-value="2017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MELDING WET MILIEUBEHEER, LEPPEDYK 52 AKKR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12</meta:user-defined>
    <meta:user-defined meta:name="OVERHEIDop.publicationIssue">79530</meta:user-defined>
    <meta:user-defined meta:name="OVERHEIDop.GmbID/DC.identifier">gmb-2017-79530</meta:user-defined>
    <meta:user-defined meta:name="OVERHEID.TaxonomieBeleidsagenda/OVERHEID.category">Economie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1GM 52</meta:user-defined>
    <meta:user-defined meta:name="OVERHEIDop.woonplaats">Akkrum</meta:user-defined>
    <meta:user-defined meta:name="OVERHEIDop.straatnaam">Leppedyk</meta:user-defined>
    <meta:user-defined meta:name="OVERHEIDgvop.Informatietype/DC.type">Beschikkingen | afhandelin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4231 564090</meta:user-defined>
    <meta:user-defined meta:name="OVERHEIDop.versieInformatie"/>
  </office:meta>
</office:document-meta>
</file>