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RUKMANSLAAN 22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(vervanging) op het perceel Krukmanslaan 22 te Oranjewoud (09-05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9516</text:span><text:line-break/><text:date style:data-style-name="dag" text:fixed="true" text:date-value="2017-05-12"/><text:line-break/><text:date style:data-style-name="jaar" text:fixed="true" text:date-value="2017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9516</text:span><text:date style:data-style-name="nicedate" text:fixed="true" text:date-value="2017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9516</text:span><text:date style:data-style-name="nicedate" text:fixed="true" text:date-value="2017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KRUKMANSLAAN 22 ORANJEWOU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2</meta:user-defined>
    <meta:user-defined meta:name="OVERHEIDop.publicationIssue">79516</meta:user-defined>
    <meta:user-defined meta:name="OVERHEIDop.GmbID/DC.identifier">gmb-2017-7951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53XJ 22</meta:user-defined>
    <meta:user-defined meta:name="OVERHEIDop.woonplaats">Oranjewoud</meta:user-defined>
    <meta:user-defined meta:name="OVERHEIDop.straatnaam">Krukmansl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3824 551375</meta:user-defined>
    <meta:user-defined meta:name="OVERHEIDop.versieInformatie"/>
  </office:meta>
</office:document-meta>
</file>