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RACHT VOOR NUMMER 5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Dracht voor nummer 53 te Heerenveen (05-05-2017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9375</text:span><text:line-break/><text:date style:data-style-name="dag" text:fixed="true" text:date-value="2017-05-12"/><text:line-break/><text:date style:data-style-name="jaar" text:fixed="true" text:date-value="2017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79375</text:span><text:date style:data-style-name="nicedate" text:fixed="true" text:date-value="2017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79375</text:span><text:date style:data-style-name="nicedate" text:fixed="true" text:date-value="2017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DRACHT VOOR NUMMER 53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5-12</meta:user-defined>
    <meta:user-defined meta:name="OVERHEIDop.publicationIssue">79375</meta:user-defined>
    <meta:user-defined meta:name="OVERHEIDop.GmbID/DC.identifier">gmb-2017-79375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2BL 53</meta:user-defined>
    <meta:user-defined meta:name="OVERHEIDop.woonplaats">Heerenveen</meta:user-defined>
    <meta:user-defined meta:name="OVERHEIDop.straatnaam">Dracht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119 552535</meta:user-defined>
    <meta:user-defined meta:name="OVERHEIDop.versieInformatie"/>
  </office:meta>
</office:document-meta>
</file>