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mmissoriale 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8 mei 2017</text:p>
            <text:p text:style-name="tussenkopcur">Tijd: 19.15 uur</text:p>
            <text:p text:style-name="tussenkopcur">Plaats: Raadszaal, gemeentehuis Heerenveen<text:span text:style-name="nadrukcur"/></text:p>
            <text:p text:style-name="tussenkopcur">
            <text:span text:style-name="nadrukvet">Agenda:</text:span>
          </text:p>
            <text:p text:style-name="common-al">1. Opening</text:p>
            <text:p text:style-name="common-al">2. Vaststelling agenda</text:p>
            <text:p text:style-name="common-al">3. Presentatie Commissie Bodemdaling</text:p>
            <text:p text:style-name="common-al"> 4. Gevoelen raad gaswinning Langezwaag</text:p>
            <text:p text:style-name="common-al">5. Sluiting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8128</text:span><text:line-break/><text:date style:data-style-name="dag" text:fixed="true" text:date-value="2017-05-11"/><text:line-break/><text:date style:data-style-name="jaar" text:fixed="true" text:date-value="2017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8128</text:span><text:date style:data-style-name="nicedate" text:fixed="true" text:date-value="2017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8128</text:span><text:date style:data-style-name="nicedate" text:fixed="true" text:date-value="2017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Commissoriale 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11</meta:user-defined>
    <meta:user-defined meta:name="OVERHEIDop.publicationIssue">78128</meta:user-defined>
    <meta:user-defined meta:name="OVERHEIDop.GmbID/DC.identifier">gmb-2017-78128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