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URGEMEESTER KUPERUSPLEIN 3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(verdieping) en het veranderen van een kantoorpand in 5 kantoorruimtes, 8 appartementen,  bergingen en het kappen van 2 bomen op het perceel Burg Kuperusplein 31 te Heerenveen (02-05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5319</text:span><text:line-break/><text:date style:data-style-name="dag" text:fixed="true" text:date-value="2017-05-05"/><text:line-break/><text:date style:data-style-name="jaar" text:fixed="true" text:date-value="2017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5319</text:span><text:date style:data-style-name="nicedate" text:fixed="true" text:date-value="2017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5319</text:span><text:date style:data-style-name="nicedate" text:fixed="true" text:date-value="2017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BURGEMEESTER KUPERUSPLEIN 3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05</meta:user-defined>
    <meta:user-defined meta:name="OVERHEIDop.publicationIssue">75319</meta:user-defined>
    <meta:user-defined meta:name="OVERHEIDop.GmbID/DC.identifier">gmb-2017-75319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CK 31</meta:user-defined>
    <meta:user-defined meta:name="OVERHEIDop.woonplaats">Heerenveen</meta:user-defined>
    <meta:user-defined meta:name="OVERHEIDop.straatnaam">Burgemeester Kuperusplei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417 552439</meta:user-defined>
    <meta:user-defined meta:name="OVERHEIDop.versieInformatie"/>
  </office:meta>
</office:document-meta>
</file>