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LEPELAARSTRAAT 9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zonnepanelen op een woning op het perceel Lepelaarstraat 99 te Heerenveen  (29-04-2017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3293</text:span><text:line-break/><text:date style:data-style-name="dag" text:fixed="true" text:date-value="2017-05-03"/><text:line-break/><text:date style:data-style-name="jaar" text:fixed="true" text:date-value="2017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3293</text:span><text:date style:data-style-name="nicedate" text:fixed="true" text:date-value="2017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3293</text:span><text:date style:data-style-name="nicedate" text:fixed="true" text:date-value="2017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LEPELAARSTRAAT 99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03</meta:user-defined>
    <meta:user-defined meta:name="OVERHEIDop.publicationIssue">73293</meta:user-defined>
    <meta:user-defined meta:name="OVERHEIDop.GmbID/DC.identifier">gmb-2017-7329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6JH 99</meta:user-defined>
    <meta:user-defined meta:name="OVERHEIDop.woonplaats">Heerenveen</meta:user-defined>
    <meta:user-defined meta:name="OVERHEIDop.straatnaam">Lepelaarstraat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080 551414</meta:user-defined>
    <meta:user-defined meta:name="OVERHEIDop.versieInformatie"/>
  </office:meta>
</office:document-meta>
</file>