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UITENWEG 34 TE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bijgebouw, Buitenweg 34 te Nieuwehorne (25-04-2017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71843</text:span><text:line-break/><text:date style:data-style-name="dag" text:fixed="true" text:date-value="2017-05-01"/><text:line-break/><text:date style:data-style-name="jaar" text:fixed="true" text:date-value="2017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1843</text:span><text:date style:data-style-name="nicedate" text:fixed="true" text:date-value="2017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71843</text:span><text:date style:data-style-name="nicedate" text:fixed="true" text:date-value="2017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BUITENWEG 34 TE NIEUWEHORN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5-01</meta:user-defined>
    <meta:user-defined meta:name="OVERHEIDop.publicationIssue">71843</meta:user-defined>
    <meta:user-defined meta:name="OVERHEIDop.GmbID/DC.identifier">gmb-2017-71843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14MA 34</meta:user-defined>
    <meta:user-defined meta:name="OVERHEIDop.woonplaats">Nieuwehorne</meta:user-defined>
    <meta:user-defined meta:name="OVERHEIDop.straatnaam">Buitenw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200358 551543</meta:user-defined>
    <meta:user-defined meta:name="OVERHEIDop.versieInformatie"/>
  </office:meta>
</office:document-meta>
</file>