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ACHT 5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voorgevel van een winkel en het aanbrengen van zonwering (21-04-2017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9531</text:span><text:line-break/><text:date style:data-style-name="dag" text:fixed="true" text:date-value="2017-04-26"/><text:line-break/><text:date style:data-style-name="jaar" text:fixed="true" text:date-value="2017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9531</text:span><text:date style:data-style-name="nicedate" text:fixed="true" text:date-value="2017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9531</text:span><text:date style:data-style-name="nicedate" text:fixed="true" text:date-value="2017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RACHT 53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26</meta:user-defined>
    <meta:user-defined meta:name="OVERHEIDop.publicationIssue">69531</meta:user-defined>
    <meta:user-defined meta:name="OVERHEIDop.GmbID/DC.identifier">gmb-2017-6953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BL 53</meta:user-defined>
    <meta:user-defined meta:name="OVERHEIDop.woonplaats">Heerenveen</meta:user-defined>
    <meta:user-defined meta:name="OVERHEIDop.straatnaam">D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19 552535</meta:user-defined>
    <meta:user-defined meta:name="OVERHEIDop.versieInformatie"/>
  </office:meta>
</office:document-meta>
</file>