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RDEGO 11 A TOT EN MET 11 D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edrijfsverzamelgebouw (4 units) op het perceel Bordego 11 A tot en met 11 D te Aldeboarn  (indieningsdatum 30-01-2017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254</text:span><text:line-break/><text:date style:data-style-name="dag" text:fixed="true" text:date-value="2017-04-25"/><text:line-break/><text:date style:data-style-name="jaar" text:fixed="true" text:date-value="2017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8254</text:span><text:date style:data-style-name="nicedate" text:fixed="true" text:date-value="2017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8254</text:span><text:date style:data-style-name="nicedate" text:fixed="true" text:date-value="2017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BORDEGO 11 A TOT EN MET 11 D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5</meta:user-defined>
    <meta:user-defined meta:name="OVERHEIDop.publicationIssue">68254</meta:user-defined>
    <meta:user-defined meta:name="OVERHEIDop.GmbID/DC.identifier">gmb-2017-6825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NS 11</meta:user-defined>
    <meta:user-defined meta:name="OVERHEIDop.woonplaats">Aldeboarn</meta:user-defined>
    <meta:user-defined meta:name="OVERHEIDop.straatnaam">Bordego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8527 562097</meta:user-defined>
    <meta:user-defined meta:name="OVERHEIDop.versieInformatie"/>
  </office:meta>
</office:document-meta>
</file>