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NIENKE VAN HICHTUMWEG TUSSEN 27 EN 31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op het perceel Nienke van Hichtumweg tussen 27 en 31 te Heerenveen  (indieningsdatum 03-03-2017)</text:p>
            <text:p text:style-name="common-al"/>
            <text:p text:style-name="common-al">De beslistermijn wordt met 2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8217</text:span><text:line-break/><text:date style:data-style-name="dag" text:fixed="true" text:date-value="2017-04-25"/><text:line-break/><text:date style:data-style-name="jaar" text:fixed="true" text:date-value="2017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8217</text:span><text:date style:data-style-name="nicedate" text:fixed="true" text:date-value="2017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8217</text:span><text:date style:data-style-name="nicedate" text:fixed="true" text:date-value="2017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NIENKE VAN HICHTUMWEG TUSSEN 27 EN 31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25</meta:user-defined>
    <meta:user-defined meta:name="OVERHEIDop.publicationIssue">68217</meta:user-defined>
    <meta:user-defined meta:name="OVERHEIDop.GmbID/DC.identifier">gmb-2017-6821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SJ 27</meta:user-defined>
    <meta:user-defined meta:name="OVERHEIDop.woonplaats">Heerenveen</meta:user-defined>
    <meta:user-defined meta:name="OVERHEIDop.straatnaam">Nienke van Hichtum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749 553217</meta:user-defined>
    <meta:user-defined meta:name="OVERHEIDop.versieInformatie"/>
  </office:meta>
</office:document-meta>
</file>