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MEER 8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Het Meer 82 te Heerenveen  (19-04-2017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7305</text:span><text:line-break/><text:date style:data-style-name="dag" text:fixed="true" text:date-value="2017-04-24"/><text:line-break/><text:date style:data-style-name="jaar" text:fixed="true" text:date-value="2017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7305</text:span><text:date style:data-style-name="nicedate" text:fixed="true" text:date-value="2017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7305</text:span><text:date style:data-style-name="nicedate" text:fixed="true" text:date-value="2017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HET MEER 82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4-24</meta:user-defined>
    <meta:user-defined meta:name="OVERHEIDop.publicationIssue">67305</meta:user-defined>
    <meta:user-defined meta:name="OVERHEIDop.GmbID/DC.identifier">gmb-2017-6730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GL 82</meta:user-defined>
    <meta:user-defined meta:name="OVERHEIDop.woonplaats">Heerenveen</meta:user-defined>
    <meta:user-defined meta:name="OVERHEIDop.straatnaam">Het meer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2397 553327</meta:user-defined>
    <meta:user-defined meta:name="OVERHEIDop.versieInformatie"/>
  </office:meta>
</office:document-meta>
</file>