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VERGADERING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 openbare raadsvergadering op maandag 22 mei 2017 om 20.00 uur in de raadszaal van het gemeentehuis, Crackstraat 2 te Heerenveen.</text:span> </text:p>
            <text:p text:style-name="al">
            <text:span text:style-name="nadrukvet">Agenda</text:span>
          </text:p>
            <text:p text:style-name="al">1. Opening</text:p>
            <text:p text:style-name="al">2. Vaststelling agenda</text:p>
            <text:p text:style-name="al">3. Mondelinge vragen</text:p>
            <text:p text:style-name="al">4. Besluitenlijst 10 april 2017</text:p>
            <text:p text:style-name="al">5. Lijst ingekomen stukken</text:p>
            <text:p text:style-name="al">6. Kindpakket 18+</text:p>
            <text:p text:style-name="al">7. Wmo verordening 2017</text:p>
            <text:p text:style-name="al">8. Vvgb dorpshuis (vervanging) Tijnjeweg 18 Gersloot</text:p>
            <text:p text:style-name="al">9. Meerjarenbegroting 2017-2020 De Basis</text:p>
            <text:p text:style-name="al">10. Verzamelbesluiten en afschaffen Bestuursrapportage</text:p>
            <text:p text:style-name="al">11. Sluiting</text:p>
            <text:p text:style-name="al"/>
            <text:p text:style-name="al">Achterliggende stukken kunt u vinden op de website van de gemeenteraad: <text:a xlink:href="http://www.gemeenteraadheerenveen.frl/" xlink:type="simple">www.gemeenteraadheerenveen.frl</text:a>.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66145</text:span><text:line-break/><text:date style:data-style-name="dag" text:fixed="true" text:date-value="2017-05-08"/><text:line-break/><text:date style:data-style-name="jaar" text:fixed="true" text:date-value="2017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66145</text:span><text:date style:data-style-name="nicedate" text:fixed="true" text:date-value="2017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66145</text:span><text:date style:data-style-name="nicedate" text:fixed="true" text:date-value="2017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VERGADERING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5-08</meta:user-defined>
    <meta:user-defined meta:name="OVERHEIDop.publicationIssue">66145</meta:user-defined>
    <meta:user-defined meta:name="OVERHEIDop.GmbID/DC.identifier">gmb-2017-66145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